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 style:list-style-name="L1">
      <style:text-properties officeooo:paragraph-rsid="000e6c0e"/>
    </style:style>
    <style:style style:name="P6" style:family="paragraph" style:parent-style-name="Text_20_body" style:list-style-name="L1">
      <style:text-properties fo:font-weight="normal" officeooo:rsid="00148ba1" officeooo:paragraph-rsid="000e6c0e" style:font-weight-asian="normal" style:font-weight-complex="normal"/>
    </style:style>
    <style:style style:name="P7" style:family="paragraph" style:parent-style-name="Text_20_body">
      <style:text-properties officeooo:rsid="000e6c0e" officeooo:paragraph-rsid="000e6c0e"/>
    </style:style>
    <style:style style:name="P8" style:family="paragraph" style:parent-style-name="Text_20_body" style:list-style-name="L1">
      <style:text-properties fo:font-weight="bold" officeooo:rsid="00161a15" officeooo:paragraph-rsid="00161a15" style:font-weight-asian="bold" style:font-weight-complex="bold"/>
    </style:style>
    <style:style style:name="P9" style:family="paragraph" style:parent-style-name="Text_20_body" style:list-style-name="L1">
      <style:text-properties fo:font-weight="bold" officeooo:rsid="000e6c0e" officeooo:paragraph-rsid="000e6c0e" style:font-weight-asian="bold" style:font-weight-complex="bold"/>
    </style:style>
    <style:style style:name="P10" style:family="paragraph" style:parent-style-name="Text_20_body" style:list-style-name="L2">
      <style:text-properties officeooo:rsid="000e6c0e" officeooo:paragraph-rsid="000e6c0e"/>
    </style:style>
    <style:style style:name="P11" style:family="paragraph" style:parent-style-name="Text_20_body" style:list-style-name="L2">
      <style:text-properties officeooo:rsid="000e6c0e" officeooo:paragraph-rsid="00161a15"/>
    </style:style>
    <style:style style:name="P12" style:family="paragraph" style:parent-style-name="Text_20_body" style:list-style-name="L2">
      <style:text-properties officeooo:paragraph-rsid="00161a15"/>
    </style:style>
    <style:style style:name="T1" style:family="text">
      <style:text-properties officeooo:rsid="00148ba1"/>
    </style:style>
    <style:style style:name="T2" style:family="text">
      <style:text-properties officeooo:rsid="0012efe8"/>
    </style:style>
    <style:style style:name="T3" style:family="text">
      <style:text-properties officeooo:rsid="000e6c0e"/>
    </style:style>
    <style:style style:name="T4" style:family="text">
      <style:text-properties fo:font-weight="bold" officeooo:rsid="00148ba1" style:font-weight-asian="bold" style:font-weight-complex="bold"/>
    </style:style>
    <style:style style:name="T5" style:family="text">
      <style:text-properties officeooo:rsid="00161a15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161a15" style:font-weight-asian="normal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Dante Alighieri</text:span> – <text:span text:style-name="T1">Božská Komedie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oezie</text:span></text:p>
        </text:list-item>
        <text:list-item>
          <text:p text:style-name="P4">Literární žánr – <text:span text:style-name="T1">epos (epická báseň o pouti hlavního hrdiny – Danta)</text:span></text:p>
        </text:list-item>
        <text:list-item>
          <text:p text:style-name="P4">Téma <text:span text:style-name="T2">díla </text:span>– cesta lidské duše k Bohu, poznání hříchu, pokání a spásy</text:p>
        </text:list-item>
        <text:list-item>
          <text:p text:style-name="P4">Motivy <text:span text:style-name="T2">díla</text:span> – peklo, očistec, ráj, hřích a trest, vina a pokání, láska, víra, spravedlnost, cesta, světlo a tma</text:p>
        </text:list-item>
        <text:list-item>
          <text:p text:style-name="P5"><text:span text:style-name="T3">Časoprostor – symbolicky rok 1300 (Velikonoce); nadčasový posmrtný svět rozdělený na Peklo, Očistec a Ráj</text:span></text:p>
        </text:list-item>
        <text:list-item>
          <text:p text:style-name="P4">Zasazení výňatku do kontextu díla – <text:span text:style-name="T4">děj:</text:span></text:p>
          <text:list>
            <text:list-item>
              <text:p text:style-name="P6">Dante se v polovině života ocitá v temném lese, symbolu zbloudění a hříchu. Na cestě ke spáse ho provází římský básník Vergilius, zosobnění rozumu.</text:p>
            </text:list-item>
            <text:list-item>
              <text:p text:style-name="P6">Nejprve společně sestupují do Pekla, které je rozděleno do devíti kruhů podle závažnosti hříchů. Hříšníci jsou zde spravedlivě trestáni a Dante poznává důsledky lidských vin.</text:p>
            </text:list-item>
            <text:list-item>
              <text:p text:style-name="P6">Poté vystupují na horu Očistce, kde duše kajícníků podstupují očistu, aby mohly dosáhnout ráje. Trest zde není věčný, ale výchovný.</text:p>
            </text:list-item>
            <text:list-item>
              <text:p text:style-name="P6">Nakonec Dante vstupuje do Ráje, kde ho provází Beatrice, symbol božské lásky. Prochází jednotlivými nebeskými sférami a dochází k poznání Boha, harmonie světa a smyslu lidské existence.</text:p>
            </text:list-item>
            <text:list-item>
              <text:p text:style-name="P6">➡️ Ukázky z Pekla – odsouzení, tresty, morální soud</text:p>
            </text:list-item>
            <text:list-item>
              <text:p text:style-name="P6">➡️ Ukázky z Očistce – naděje, pokání, očista</text:p>
            </text:list-item>
            <text:list-item>
              <text:p text:style-name="P6">➡️ Ukázky z Ráje – láska, světlo, víra, dokonalost</text:p>
            </text:list-item>
          </text:list>
        </text:list-item>
      </text:list>
      <text:p text:style-name="P7"/>
      <text:p text:style-name="P7"/>
      <text:p text:style-name="P7"/>
      <text:p text:style-name="P7"/>
      <text:p text:style-name="P7"/>
      <text:list text:continue-numbering="true" text:style-name="L1">
        <text:list-item>
          <text:p text:style-name="P4"><text:soft-page-break/><text:span text:style-name="T1">V</text:span>eršová výstavba – tříčástná kompozice (Peklo, Očistec, Ráj); 33 zpěvů každé části (+1 úvodní); tercíny (terza rima – aba bcb cdc…) → TRICHOTOMIE</text:p>
        </text:list-item>
        <text:list-item>
          <text:p text:style-name="P4">Vypravěč – <text:span text:style-name="T5">ich-forma</text:span></text:p>
        </text:list-item>
        <text:list-item>
          <text:p text:style-name="P4">Charakteristika postav</text:p>
          <text:list>
            <text:list-item>
              <text:p text:style-name="P8">Dante<text:span text:style-name="T6"> – poutník, hledající pravdu a spásu, symbol lidské duše</text:span></text:p>
            </text:list-item>
            <text:list-item>
              <text:p text:style-name="P9">Vergilius<text:span text:style-name="T6"> –</text:span><text:span text:style-name="T7"> průvodce Peklem a Očistcem, symbol rozumu a antické moudrosti</text:span></text:p>
            </text:list-item>
            <text:list-item>
              <text:p text:style-name="P9">Beatrice<text:span text:style-name="T6"> –</text:span><text:span text:style-name="T7"> průvodkyně Rájem, symbol božské lásky a víry</text:span></text:p>
            </text:list-item>
          </text:list>
          <text:p text:style-name="P4"/>
        </text:list-item>
        <text:list-item>
          <text:p text:style-name="P4">Jazykové prostředky – vznešený, obrazný jazyk, symbolika, alegorie</text:p>
        </text:list-item>
        <text:list-item>
          <text:p text:style-name="P4">Typy promluv – vypravování, popis, dialogy</text:p>
        </text:list-item>
        <text:list-item>
          <text:p text:style-name="P4">Tropy a figury – metafora, symbol, alegorie, personifikace, kontrast, přirovnání</text:p>
        </text:list-item>
      </text:list>
      <text:h text:style-name="P3" text:outline-level="2">Literárně-historický kontext</text:h>
      <text:list text:style-name="L2">
        <text:list-item>
          <text:p text:style-name="P10">Zařazení autora do literární(ho)</text:p>
          <text:list>
            <text:list-item>
              <text:p text:style-name="P10">období – <text:span text:style-name="T1">cca. 1 300 </text:span><text:span text:style-name="T5">(přelom středověku a renesance)</text:span></text:p>
            </text:list-item>
            <text:list-item>
              <text:p text:style-name="P10">skupiny – florentská literární tradice</text:p>
            </text:list-item>
            <text:list-item>
              <text:p text:style-name="P10">směru – <text:span text:style-name="T1">italská renesance</text:span></text:p>
            </text:list-item>
          </text:list>
        </text:list-item>
        <text:list-item>
          <text:p text:style-name="P10">Další díla od autora – Nový život, Hostina, O rodném jazyce</text:p>
        </text:list-item>
        <text:list-item>
          <text:p text:style-name="P11">Další podobní představitelé</text:p>
          <text:list>
            <text:list-item>
              <text:p text:style-name="P12"><text:span text:style-name="Strong_20_Emphasis">Francesco Petrarca</text:span> – <text:span text:style-name="Emphasis">Zpěvník (Canzoniere)</text:span>, <text:span text:style-name="Emphasis">Tajné rozmluvy </text:span></text:p>
            </text:list-item>
            <text:list-item>
              <text:p text:style-name="P12"><text:span text:style-name="Strong_20_Emphasis">Giovanni Boccaccio</text:span> – <text:span text:style-name="Emphasis">Dekameron</text:span>, <text:span text:style-name="Emphasis">Život Dantův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5-12-31T12:59:29.945026619</dc:date>
    <meta:editing-duration>PT16M10S</meta:editing-duration>
    <meta:editing-cycles>5</meta:editing-cycles>
    <meta:generator>LibreOffice/25.8.4.2$Linux_X86_64 LibreOffice_project/580$Build-2</meta:generator>
    <meta:document-statistic meta:table-count="0" meta:image-count="0" meta:object-count="0" meta:page-count="2" meta:paragraph-count="36" meta:word-count="346" meta:character-count="2257" meta:non-whitespace-character-count="1950"/>
  </office:meta>
</office:document-meta>
</file>