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paragraph-properties fo:text-align="justify" style:justify-single-word="false"/>
      <style:text-properties officeooo:rsid="000e6c0e" officeooo:paragraph-rsid="000e6c0e"/>
    </style:style>
    <style:style style:name="P6" style:family="paragraph" style:parent-style-name="Text_20_body" style:list-style-name="L1">
      <style:text-properties officeooo:rsid="001b6882" officeooo:paragraph-rsid="001b6882"/>
    </style:style>
    <style:style style:name="P7" style:family="paragraph" style:parent-style-name="Text_20_body" style:list-style-name="L1">
      <style:text-properties officeooo:rsid="001b6882"/>
    </style:style>
    <style:style style:name="P8" style:family="paragraph" style:parent-style-name="Text_20_body" style:list-style-name="L1">
      <style:text-properties fo:font-weight="bold" officeooo:rsid="002025a8" officeooo:paragraph-rsid="002025a8" style:font-weight-asian="bold" style:font-weight-complex="bold"/>
    </style:style>
    <style:style style:name="P9" style:family="paragraph" style:parent-style-name="Text_20_body" style:list-style-name="L1">
      <style:text-properties fo:font-weight="normal" officeooo:rsid="002025a8" officeooo:paragraph-rsid="002025a8" style:font-weight-asian="normal" style:font-weight-complex="normal"/>
    </style:style>
    <style:style style:name="P10" style:family="paragraph" style:parent-style-name="Text_20_body" style:list-style-name="L1">
      <style:text-properties officeooo:rsid="000e6c0e" officeooo:paragraph-rsid="00222ba7"/>
    </style:style>
    <style:style style:name="P11" style:family="paragraph" style:parent-style-name="Text_20_body" style:list-style-name="L2">
      <style:text-properties officeooo:rsid="000e6c0e" officeooo:paragraph-rsid="000e6c0e"/>
    </style:style>
    <style:style style:name="P12" style:family="paragraph" style:parent-style-name="Text_20_body" style:list-style-name="L2">
      <style:text-properties officeooo:rsid="000e6c0e"/>
    </style:style>
    <style:style style:name="T1" style:family="text">
      <style:text-properties officeooo:rsid="001cd263"/>
    </style:style>
    <style:style style:name="T2" style:family="text">
      <style:text-properties officeooo:rsid="0012efe8"/>
    </style:style>
    <style:style style:name="T3" style:family="text">
      <style:text-properties fo:font-weight="bold" officeooo:rsid="0013c742" style:font-weight-asian="bold" style:font-weight-complex="bold"/>
    </style:style>
    <style:style style:name="T4" style:family="text">
      <style:text-properties officeooo:rsid="001b6882"/>
    </style:style>
    <style:style style:name="T5" style:family="text">
      <style:text-properties officeooo:rsid="001da17f"/>
    </style:style>
    <style:style style:name="T6" style:family="text">
      <style:text-properties fo:font-weight="bold" officeooo:rsid="002025a8" style:font-weight-asian="bold" style:font-weight-complex="bold"/>
    </style:style>
    <style:style style:name="T7" style:family="text">
      <style:text-properties officeooo:rsid="001ec2fb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officeooo:rsid="00222ba7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J. K. Šlejhar</text:span> – <text:span text:style-name="T1">Kuře Melancholik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4">Literární žánr – <text:span text:style-name="T1">novela, psychologická próza</text:span></text:p>
        </text:list-item>
        <text:list-item>
          <text:p text:style-name="P4">Téma <text:span text:style-name="T2">díla </text:span>– bezohlednost společnosti vůči slabým, <text:span text:style-name="T1">utrpení slabého jedince v krutém prostř.</text:span></text:p>
        </text:list-item>
        <text:list-item>
          <text:p text:style-name="P4">Motivy <text:span text:style-name="T2">díla</text:span> – dětská nevinnost, krutost, šikana, soucit, vina, smrt</text:p>
        </text:list-item>
        <text:list-item>
          <text:p text:style-name="P4">Časoprostor – konec 19. století, venkovské prostředí (chalupa, dvůr, vesnice)</text:p>
        </text:list-item>
        <text:list-item>
          <text:p text:style-name="P4">Zasazení výňatku do kontextu díla – <text:span text:style-name="T3">děj:</text:span></text:p>
        </text:list-item>
      </text:list>
      <text:p text:style-name="P5">Malému chlapci umírá jeho milovaná maminka, ve stejnou dobu se na statku vylíhla kuřata – jedno zaostávalo, proto se o něj chlapec stará. Otec si přivedl novou ženu, která předstírá náklonnost k dítěti, ale on má rád jen Katlu. Po čase se stává paní domů a mění služebnictvo, Katla odchází od chlapce a místo ní přichází Pepka, jež chlapce nemá ráda a je velmi zlá. Pepka se stala pravou rukou hospodyně a navzájem chlapce „týrají“. Na statku si našel jediného přítele – a to zmíněné kuřátko, které zaostává za ostatníma, chlapec se o něj stará. Zjistí, že má doma kuře, je bit a je odstrčeno od ostatních. Zdravotní stav chlapce se zhoršuje, a proto ho poslali do kůlny, kde po čase umřel a odchází za maminkou.</text:p>
      <text:p text:style-name="P5"/>
      <text:list text:continue-numbering="true" text:style-name="L1">
        <text:list-item>
          <text:p text:style-name="P4"><text:span text:style-name="T4">Kompoziční </text:span>výstavba – chronologická</text:p>
        </text:list-item>
        <text:list-item>
          <text:p text:style-name="P4">Vypravěč – er-forma; <text:span text:style-name="T5">vševědoucí </text:span>vypravěč</text:p>
        </text:list-item>
        <text:list-item>
          <text:p text:style-name="P4">Charakteristika postav</text:p>
          <text:list>
            <text:list-item>
              <text:p text:style-name="P6"><text:span text:style-name="Strong_20_Emphasis">chlapec</text:span> – mimořádně citlivý, plachý, soucitný, oběť okolí</text:p>
            </text:list-item>
            <text:list-item>
              <text:p text:style-name="P6"><text:span text:style-name="T6">kuře </text:span>– spojeno s chlapcem, zaostalé, podobný příběh s dítětem</text:p>
            </text:list-item>
            <text:list-item>
              <text:p text:style-name="P7"><text:span text:style-name="Strong_20_Emphasis"><text:span text:style-name="T7">o</text:span></text:span><text:span text:style-name="Strong_20_Emphasis">tec</text:span> – tvrdý, autoritativní, bez porozumění pro synovu povahu</text:p>
            </text:list-item>
            <text:list-item>
              <text:p text:style-name="P7"><text:span text:style-name="Strong_20_Emphasis"><text:span text:style-name="T7">m</text:span></text:span><text:span text:style-name="Strong_20_Emphasis">atka</text:span> – laskavá, milující, umře na nemoc</text:p>
            </text:list-item>
            <text:list-item>
              <text:p text:style-name="P7"><text:span text:style-name="T6">Katla</text:span> – starší služebná, milá, hodná, vyhozená</text:p>
            </text:list-item>
            <text:list-item>
              <text:p text:style-name="P8">macecha<text:span text:style-name="T8"> – obrovská nenávist k dítěti, ztělesnění zla, sobecká, falešná</text:span></text:p>
            </text:list-item>
            <text:list-item>
              <text:p text:style-name="P9"><text:span text:style-name="T9">Pepka </text:span>– hlavní služebná, pravá ruka macechy, společně týrají dítě</text:p>
            </text:list-item>
          </text:list>
          <text:p text:style-name="P4"/>
        </text:list-item>
        <text:list-item>
          <text:p text:style-name="P4"><text:soft-page-break/>Jazykové prostředky – naturalistické popisy, expresivní výrazy, psychologická detailnost</text:p>
        </text:list-item>
        <text:list-item>
          <text:p text:style-name="P10">Typy promluv – vypravěčský text, vnitřní monolog, nepřímá řeč</text:p>
        </text:list-item>
        <text:list-item>
          <text:p text:style-name="P10">Tropy a figury – naturalismus, symbolika, <text:span text:style-name="T10">kontrast</text:span></text:p>
        </text:list-item>
      </text:list>
      <text:h text:style-name="P3" text:outline-level="2">Literárně-historický kontext</text:h>
      <text:list text:style-name="L2">
        <text:list-item>
          <text:p text:style-name="P11">Zařazení autora do literární(ho)</text:p>
          <text:list>
            <text:list-item>
              <text:p text:style-name="P11">období – <text:span text:style-name="T10">konec 19. století</text:span></text:p>
            </text:list-item>
            <text:list-item>
              <text:p text:style-name="P11">skupiny – autoři kritického realismu s naturalistickými prvky</text:p>
            </text:list-item>
            <text:list-item>
              <text:p text:style-name="P11">směru – <text:span text:style-name="T10">realismus, naturalismus</text:span></text:p>
            </text:list-item>
          </text:list>
        </text:list-item>
        <text:list-item>
          <text:p text:style-name="P11">Další díla od autora – Zločin, Cvrček mého krbu</text:p>
        </text:list-item>
        <text:list-item>
          <text:p text:style-name="P11">Další podobní představitelé – </text:p>
          <text:list>
            <text:list-item>
              <text:p text:style-name="P11"><text:span text:style-name="Strong_20_Emphasis">Émile Zola</text:span> – <text:span text:style-name="Emphasis">Zabiják</text:span></text:p>
            </text:list-item>
            <text:list-item>
              <text:p text:style-name="P12"><text:span text:style-name="Strong_20_Emphasis">Guy de Maupassant</text:span> – <text:span text:style-name="Emphasis">Kulička</text:span></text:p>
            </text:list-item>
            <text:list-item>
              <text:p text:style-name="P12"><text:span text:style-name="Strong_20_Emphasis">Karel Matěj Čapek-Chod</text:span> – <text:span text:style-name="Emphasis">Turbina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03T11:54:46.016870129</dc:date>
    <meta:editing-duration>PT37M33S</meta:editing-duration>
    <meta:editing-cycles>18</meta:editing-cycles>
    <meta:generator>LibreOffice/25.8.4.2$Linux_X86_64 LibreOffice_project/580$Build-2</meta:generator>
    <meta:document-statistic meta:table-count="0" meta:image-count="0" meta:object-count="0" meta:page-count="2" meta:paragraph-count="35" meta:word-count="340" meta:character-count="2217" meta:non-whitespace-character-count="1910"/>
  </office:meta>
</office:document-meta>
</file>