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fo:language="cs" fo:country="CZ" officeooo:rsid="000d45cb" officeooo:paragraph-rsid="000d45cb" style:script-type="latin"/>
    </style:style>
    <style:style style:name="P2" style:family="paragraph" style:parent-style-name="Heading_20_1">
      <style:text-properties fo:language="cs" fo:country="CZ" fo:font-style="italic" officeooo:rsid="00101f39" officeooo:paragraph-rsid="00101f39" style:font-style-asian="italic" style:font-style-complex="italic" style:script-type="latin"/>
    </style:style>
    <style:style style:name="P3" style:family="paragraph" style:parent-style-name="Heading_20_2">
      <style:text-properties fo:language="cs" fo:country="CZ" officeooo:rsid="000e6c0e" officeooo:paragraph-rsid="000e6c0e" style:script-type="latin"/>
    </style:style>
    <style:style style:name="P4" style:family="paragraph" style:parent-style-name="Text_20_body" style:list-style-name="L1">
      <style:text-properties fo:language="cs" fo:country="CZ" officeooo:rsid="000e6c0e" officeooo:paragraph-rsid="000e6c0e" style:script-type="latin"/>
    </style:style>
    <style:style style:name="P5" style:family="paragraph" style:parent-style-name="Text_20_body">
      <style:paragraph-properties fo:text-align="justify" style:justify-single-word="false"/>
      <style:text-properties fo:language="cs" fo:country="CZ" officeooo:rsid="0021080a" officeooo:paragraph-rsid="0021080a" style:script-type="latin"/>
    </style:style>
    <style:style style:name="P6" style:family="paragraph" style:parent-style-name="Text_20_body">
      <style:paragraph-properties fo:margin-top="0in" fo:margin-bottom="0in" style:contextual-spacing="false" fo:text-align="justify" style:justify-single-word="false"/>
      <style:text-properties fo:language="cs" fo:country="CZ" officeooo:rsid="0021080a" style:script-type="latin"/>
    </style:style>
    <style:style style:name="P7" style:family="paragraph" style:parent-style-name="Text_20_body">
      <style:paragraph-properties fo:text-align="justify" style:justify-single-word="false"/>
      <style:text-properties fo:language="cs" fo:country="CZ" officeooo:rsid="0021080a" style:script-type="latin"/>
    </style:style>
    <style:style style:name="P8" style:family="paragraph" style:parent-style-name="Text_20_body" style:list-style-name="L1">
      <style:text-properties fo:language="cs" fo:country="CZ" fo:font-weight="bold" officeooo:rsid="0021080a" officeooo:paragraph-rsid="0021080a" style:font-weight-asian="bold" style:font-weight-complex="bold" style:script-type="latin"/>
    </style:style>
    <style:style style:name="P9" style:family="paragraph" style:parent-style-name="Text_20_body" style:list-style-name="L1">
      <style:text-properties fo:language="cs" fo:country="CZ" officeooo:rsid="0021080a" officeooo:paragraph-rsid="0021080a" style:script-type="latin"/>
    </style:style>
    <style:style style:name="P10" style:family="paragraph" style:parent-style-name="Text_20_body" style:list-style-name="L2">
      <style:text-properties fo:language="cs" fo:country="CZ" officeooo:rsid="000e6c0e" officeooo:paragraph-rsid="000e6c0e" style:script-type="latin"/>
    </style:style>
    <style:style style:name="P11" style:family="paragraph" style:parent-style-name="Text_20_body" style:list-style-name="L2"/>
    <style:style style:name="P12" style:family="paragraph" style:parent-style-name="Text_20_body" style:list-style-name="L2">
      <style:text-properties fo:language="cs" fo:country="CZ" officeooo:rsid="00234e53" officeooo:paragraph-rsid="00234e53" style:script-type="latin"/>
    </style:style>
    <style:style style:name="T1" style:family="text">
      <style:text-properties officeooo:rsid="001f6b7d"/>
    </style:style>
    <style:style style:name="T2" style:family="text">
      <style:text-properties officeooo:rsid="0012efe8"/>
    </style:style>
    <style:style style:name="T3" style:family="text">
      <style:text-properties officeooo:rsid="0021080a"/>
    </style:style>
    <style:style style:name="T4" style:family="text">
      <style:text-properties fo:font-weight="bold" officeooo:rsid="0013c742" style:font-weight-asian="bold" style:font-weight-complex="bold"/>
    </style:style>
    <style:style style:name="T5" style:family="text">
      <style:text-properties officeooo:rsid="0013c742"/>
    </style:style>
    <style:style style:name="T6" style:family="text">
      <style:text-properties officeooo:rsid="001b6882"/>
    </style:style>
    <style:style style:name="T7" style:family="text">
      <style:text-properties fo:font-weight="normal" style:font-weight-asian="normal" style:font-weight-complex="normal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style="italic" fo:font-weight="bold" officeooo:rsid="0021080a" style:font-style-asian="italic" style:font-weight-asian="bold" style:font-style-complex="italic" style:font-weight-complex="bold"/>
    </style:style>
    <style:style style:name="T10" style:family="text">
      <style:text-properties officeooo:rsid="0021aef9"/>
    </style:style>
    <style:style style:name="T11" style:family="text">
      <style:text-properties fo:font-style="italic" officeooo:rsid="00234e53" style:font-style-asian="italic" style:font-style-complex="italic"/>
    </style:style>
    <style:style style:name="T12" style:family="text">
      <style:text-properties fo:language="cs" fo:country="CZ" fo:font-weight="bold" officeooo:rsid="00234e53" style:font-weight-asian="bold" style:font-weight-complex="bold" style:script-type="latin"/>
    </style:style>
    <style:style style:name="T13" style:family="text">
      <style:text-properties fo:language="cs" fo:country="CZ" officeooo:rsid="00234e53" style:script-type="latin"/>
    </style:style>
    <style:style style:name="T14" style:family="text">
      <style:text-properties fo:language="cs" fo:country="CZ" fo:font-style="italic" officeooo:rsid="00234e53" style:font-style-asian="italic" style:font-style-complex="italic" style:script-type="latin"/>
    </style:style>
    <style:style style:name="T15" style:family="text">
      <style:text-properties fo:font-style="italic" style:font-style-asian="italic" style:font-style-complex="italic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K. H. Borovský</text:span> – <text:span text:style-name="T1">Král Lárva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1">epika</text:span></text:p>
        </text:list-item>
        <text:list-item>
          <text:p text:style-name="P4">Literární forma – <text:span text:style-name="T1">poezie</text:span></text:p>
        </text:list-item>
        <text:list-item>
          <text:p text:style-name="P4">Literární žánr – <text:span text:style-name="T1">satirická báseň</text:span></text:p>
        </text:list-item>
        <text:list-item>
          <text:p text:style-name="P4">Téma <text:span text:style-name="T2">díla </text:span>– <text:span text:style-name="T1">královo tajemství</text:span></text:p>
        </text:list-item>
        <text:list-item>
          <text:p text:style-name="P4">Motivy <text:span text:style-name="T2">díla</text:span> – <text:span text:style-name="T1">král, koruna, vlasy, holič</text:span></text:p>
        </text:list-item>
        <text:list-item>
          <text:p text:style-name="P4">Časoprostor – <text:span text:style-name="T3">Irsko, královský dvůr; před dávnou dobou</text:span></text:p>
        </text:list-item>
        <text:list-item>
          <text:p text:style-name="P4">Zasazení výňatku do kontextu díla – <text:span text:style-name="T4">děj:</text:span></text:p>
        </text:list-item>
      </text:list>
      <text:p text:style-name="P5">Král Lávra si nechává pravidelně jednou za rok stříhat vlasy holičem, kterého si vždy najme nového a následně ho popraví, protože nechce, aby vyzradil jeho tajemství – král má pod korunou oslí uši.</text:p>
      <text:p text:style-name="P5"><text:span text:style-name="Strong_20_Emphasis">expozice</text:span>: Lávra se poprvé rozhodne ponechat si jednoho kadeřníka místo toho, aby jej popravil </text:p>
      <text:p text:style-name="P6"><text:span text:style-name="Strong_20_Emphasis">kolize</text:span>: kadeřník Kukulín zjistí, že má král oslí uši, potřebuje se někomu svěřit – řekne tajemství do vrby </text:p>
      <text:p text:style-name="P6"><text:span text:style-name="Strong_20_Emphasis">krize</text:span>: muzikanti si vytvoří kolíček do basy z vrby, kam Kukulín prozradil tajemství, zahrají na ni píseň </text:p>
      <text:p text:style-name="P7"><text:span text:style-name="Strong_20_Emphasis">závěr</text:span>: všichni lidé se dozví pravdu o uších a přijmou ji, nikdo se Lávrovi nesměje</text:p>
      <text:list text:continue-numbering="true" text:style-name="L1">
        <text:list-item>
          <text:p text:style-name="P4"><text:span text:style-name="T5">V</text:span>eršová výstavba – <text:span text:style-name="T3">36 strof po 7 verších</text:span></text:p>
        </text:list-item>
        <text:list-item>
          <text:p text:style-name="P4"><text:span text:style-name="T6">Lyrický subjekt </text:span>– <text:span text:style-name="T3">er-forma, vševědoucí vypravěč</text:span></text:p>
        </text:list-item>
        <text:list-item>
          <text:p text:style-name="P4">Charakteristika postav</text:p>
          <text:list>
            <text:list-item>
              <text:p text:style-name="P8">Král Lávra:<text:span text:style-name="T7"> spravedlivý král, ale může se zdát opak, protože popravuje svoje holiče, ale dělá to jen kvůli svému tajemství – na konci přestane</text:span></text:p>
            </text:list-item>
            <text:list-item>
              <text:p text:style-name="P8">Kukulín:<text:span text:style-name="T7"> holič, vyzradí královo tajemství vrbě, protožeho tíží</text:span></text:p>
            </text:list-item>
            <text:list-item>
              <text:p text:style-name="P8">muzikant Červíček:<text:span text:style-name="T7"> muzikant, který ztratil kolíček a náhradí si vyrobil z té vrby, které se Kukulín svěřil, když hrál, jeho basa všechno vyzradila kolem</text:span></text:p>
            </text:list-item>
            <text:list-item>
              <text:p text:style-name="P9"><text:span text:style-name="T8">Kukulínova matka:</text:span><text:span text:style-name="T7"> milující, vdova, zachránila syna před šibenicí</text:span></text:p>
            </text:list-item>
          </text:list>
        </text:list-item>
        <text:list-item>
          <text:p text:style-name="P4">Jazykové prostředky – <text:span text:style-name="T3">knižní výrazy, archaismy, familiární oslovení</text:span></text:p>
        </text:list-item>
        <text:list-item>
          <text:p text:style-name="P4">Typy promluv – <text:span text:style-name="T3">monolog krále, pásmo vypravěče</text:span></text:p>
        </text:list-item>
        <text:list-item>
          <text:p text:style-name="P4">Tropy a figury – <text:span text:style-name="T3">ironie, hyperbola, přirovnání, </text:span><text:span text:style-name="T9">podle ukázky</text:span></text:p>
        </text:list-item>
      </text:list>
      <text:h text:style-name="P3" text:outline-level="2"><text:soft-page-break/>Literárně-historický kontext</text:h>
      <text:list text:style-name="L2">
        <text:list-item>
          <text:p text:style-name="P10">Zařazení autora do literární(ho)</text:p>
          <text:list>
            <text:list-item>
              <text:p text:style-name="P10">období – <text:span text:style-name="T10">1. polovina 19. století</text:span></text:p>
            </text:list-item>
            <text:list-item>
              <text:p text:style-name="P10">skupiny – <text:span text:style-name="T10">generace národních buditelů</text:span></text:p>
            </text:list-item>
            <text:list-item>
              <text:p text:style-name="P10">směru – <text:span text:style-name="T10">realismus</text:span></text:p>
            </text:list-item>
          </text:list>
        </text:list-item>
        <text:list-item>
          <text:p text:style-name="P10">Další díla od autora – <text:span text:style-name="T11">Křest sv. Vladimíra, Tyrolské elegie</text:span></text:p>
        </text:list-item>
        <text:list-item>
          <text:p text:style-name="P10">Další podobní představitelé</text:p>
          <text:list>
            <text:list-item>
              <text:p text:style-name="P11"><text:span text:style-name="T12">K. J. Erben</text:span><text:span text:style-name="T13"> – </text:span><text:span text:style-name="T14">Kytice</text:span></text:p>
            </text:list-item>
            <text:list-item>
              <text:p text:style-name="P12"><text:span text:style-name="T8">E. A. Poe</text:span> – <text:span text:style-name="T15">Havran a jiné básně</text:span></text:p>
            </text:list-item>
            <text:list-item>
              <text:p text:style-name="P12"><text:span text:style-name="T8">Božena Němcová</text:span> – <text:span text:style-name="T15">Babička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4-19T09:43:15.962331542</dc:date>
    <meta:editing-duration>PT34M29S</meta:editing-duration>
    <meta:editing-cycles>18</meta:editing-cycles>
    <meta:generator>LibreOffice/26.2.2.2$Linux_X86_64 LibreOffice_project/620$Build-2</meta:generator>
    <meta:document-statistic meta:table-count="0" meta:image-count="0" meta:object-count="0" meta:page-count="2" meta:paragraph-count="35" meta:word-count="307" meta:character-count="1937" meta:non-whitespace-character-count="1665"/>
  </office:meta>
</office:document-meta>
</file>