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  <style:font-face style:name="OpenSymbol1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fo:language="cs" fo:country="CZ" officeooo:rsid="000e6c0e" officeooo:paragraph-rsid="000e6c0e"/>
    </style:style>
    <style:style style:name="P4" style:family="paragraph" style:parent-style-name="Text_20_body" style:list-style-name="L1">
      <style:text-properties fo:language="cs" fo:country="CZ" officeooo:rsid="000e6c0e" officeooo:paragraph-rsid="000e6c0e"/>
    </style:style>
    <style:style style:name="P5" style:family="paragraph" style:parent-style-name="Text_20_body" style:list-style-name="L2">
      <style:text-properties fo:language="cs" fo:country="CZ" officeooo:rsid="000e6c0e" officeooo:paragraph-rsid="000e6c0e"/>
    </style:style>
    <style:style style:name="P6" style:family="paragraph" style:parent-style-name="Text_20_body">
      <style:paragraph-properties fo:text-align="justify" style:justify-single-word="false"/>
      <style:text-properties fo:language="cs" fo:country="CZ" officeooo:rsid="000e6c0e" officeooo:paragraph-rsid="002ae265"/>
    </style:style>
    <style:style style:name="P7" style:family="paragraph" style:parent-style-name="Text_20_body" style:list-style-name="L2">
      <style:text-properties fo:language="cs" fo:country="CZ" officeooo:rsid="002028b5" officeooo:paragraph-rsid="002028b5"/>
    </style:style>
    <style:style style:name="P8" style:family="paragraph" style:parent-style-name="Text_20_body" style:list-style-name="L2">
      <style:text-properties fo:language="cs" fo:country="CZ" fo:font-style="normal" officeooo:rsid="002028b5" officeooo:paragraph-rsid="002028b5" style:font-style-asian="normal" style:font-style-complex="normal"/>
    </style:style>
    <style:style style:name="P9" style:family="paragraph" style:parent-style-name="Text_20_body" style:list-style-name="L1">
      <style:text-properties fo:language="cs" fo:country="CZ" officeooo:rsid="0030abd3" officeooo:paragraph-rsid="0030abd3"/>
    </style:style>
    <style:style style:name="T1" style:family="text">
      <style:text-properties officeooo:rsid="0012efe8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3c742" style:font-weight-asian="bold" style:font-weight-complex="bold"/>
    </style:style>
    <style:style style:name="T4" style:family="text">
      <style:text-properties officeooo:rsid="001b6882"/>
    </style:style>
    <style:style style:name="T5" style:family="text">
      <style:text-properties officeooo:rsid="001ec1bc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style="italic" officeooo:rsid="0020ba48" style:font-style-asian="italic" style:font-style-complex="italic"/>
    </style:style>
    <style:style style:name="T8" style:family="text">
      <style:text-properties fo:font-style="italic" officeooo:rsid="00234991" style:font-style-asian="italic" style:font-style-complex="italic"/>
    </style:style>
    <style:style style:name="T9" style:family="text">
      <style:text-properties fo:font-style="italic" officeooo:rsid="0034ca5e" style:font-style-asian="italic" style:font-style-complex="italic"/>
    </style:style>
    <style:style style:name="T10" style:family="text">
      <style:text-properties fo:font-style="italic" fo:font-weight="bold" officeooo:rsid="0024e102" style:font-style-asian="italic" style:font-weight-asian="bold" style:font-style-complex="italic" style:font-weight-complex="bold"/>
    </style:style>
    <style:style style:name="T11" style:family="text">
      <style:text-properties officeooo:rsid="00235c0d"/>
    </style:style>
    <style:style style:name="T12" style:family="text">
      <style:text-properties officeooo:rsid="0024b3dd"/>
    </style:style>
    <style:style style:name="T13" style:family="text">
      <style:text-properties officeooo:rsid="0026907d"/>
    </style:style>
    <style:style style:name="T14" style:family="text">
      <style:text-properties officeooo:rsid="00285045"/>
    </style:style>
    <style:style style:name="T15" style:family="text">
      <style:text-properties officeooo:rsid="0028e8cd"/>
    </style:style>
    <style:style style:name="T16" style:family="text">
      <style:text-properties officeooo:rsid="002aafda"/>
    </style:style>
    <style:style style:name="T17" style:family="text">
      <style:text-properties officeooo:rsid="002ae265"/>
    </style:style>
    <style:style style:name="T18" style:family="text">
      <style:text-properties officeooo:rsid="002c0086"/>
    </style:style>
    <style:style style:name="T19" style:family="text">
      <style:text-properties officeooo:rsid="002df5f4"/>
    </style:style>
    <style:style style:name="T20" style:family="text">
      <style:text-properties officeooo:rsid="002e0295"/>
    </style:style>
    <style:style style:name="T21" style:family="text">
      <style:text-properties officeooo:rsid="002f67f1"/>
    </style:style>
    <style:style style:name="T22" style:family="text">
      <style:text-properties officeooo:rsid="0030d527"/>
    </style:style>
    <style:style style:name="T23" style:family="text">
      <style:text-properties officeooo:rsid="00313294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5">George Orwell</text:span> – <text:span text:style-name="T5">Farma Zvířat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3">epika</text:span></text:p>
        </text:list-item>
        <text:list-item>
          <text:p text:style-name="P4">Literární forma – <text:span text:style-name="T13">próza</text:span></text:p>
        </text:list-item>
        <text:list-item>
          <text:p text:style-name="P4">Literární žánr – <text:span text:style-name="T13">dystopický román, bajka</text:span></text:p>
        </text:list-item>
        <text:list-item>
          <text:p text:style-name="P4">Téma <text:span text:style-name="T1">díla </text:span>– <text:span text:style-name="T14">alegorická kritika komunismu a Sovětského svazu</text:span></text:p>
        </text:list-item>
        <text:list-item>
          <text:p text:style-name="P4">Motivy <text:span text:style-name="T1">díla</text:span> – „<text:span text:style-name="T15">účel světí prostředky“, sobeckost, </text:span><text:span text:style-name="T16">postup k moci</text:span></text:p>
        </text:list-item>
        <text:list-item>
          <text:p text:style-name="P4">Časoprostor – <text:span text:style-name="T17">Anglie – venkov, 50. léta 20. století</text:span></text:p>
        </text:list-item>
        <text:list-item>
          <text:p text:style-name="P4">Zasazení výňatku do kontextu díla – <text:span text:style-name="T3">děj:</text:span></text:p>
        </text:list-item>
      </text:list>
      <text:p text:style-name="P6">Dílo vypráví o docela normální farmě, zvířata trpěla hladem. Pan Jones propíjel peníze a svůj č<text:span text:style-name="T18">as</text:span> trávil v hospodě – nestaral se o ně dobře a často neměla dost jídla. Začne je štvát, že musí sloužit lidem, chtějí pracovat jen sam<text:span text:style-name="T19">a</text:span> pro sebe. Vzbudí se revoluce, která je úspěšná. Po vyhnání lidí se farma přejmenuje na „Zvířecí farmu“ a jsou ustanovena pravidla (Sedm přikázání), která nesmí být překročena. Zvířata začnou znovu pracovat, ale díky pocitu svobody tentokrát mnohem výkonněji. V čele jsou dvě prasata (Kuliš a Napoleon), která se pořád hádají. Když jedno podá návrh, druhé ho zamítne, v lepším případě podá jiný návrh. Napoleon vyhnal chudáka Kuliše a poslal na něj divoké psy, které si sám vychoval. Postupně vraždí i ostatní zvířata. Napovídal jim totiž, že za tu dobu zapomněla Sedm přikázání. Nejpracovitější zvířátko je Boxer, který se ale předře a je odvezen na jatka. Napoleon si vychoval další prasata k obrazu svému a ty začínají vládnout celé farmě. Začnou spolupracovat zpátky s lidmi a přejmenují farmu zpět na Panskou. S lidmi popíjejí a hrají karty. Ostatní zvířata je od sebe nedokážou rozeznat. Prasata totiž vypadají jako lidé.</text:p>
      <text:list text:continue-numbering="true" text:style-name="L1">
        <text:list-item>
          <text:p text:style-name="P4"><text:span text:style-name="T4">Kompoziční</text:span> – <text:span text:style-name="T21">chronologický text členěný do kapitol</text:span></text:p>
        </text:list-item>
        <text:list-item>
          <text:p text:style-name="P4">Vypravěč – <text:span text:style-name="T20">er-forma, anonymní, psáno z pohledu zvířat</text:span></text:p>
        </text:list-item>
        <text:list-item>
          <text:p text:style-name="P4">Charakteristika postav</text:p>
          <text:list>
            <text:list-item>
              <text:p text:style-name="P9"><text:span text:style-name="T2">Napoleon</text:span> – prase, nejchýtřejší, nejvykutálenější, podvodník, pokrytec</text:p>
            </text:list-item>
            <text:list-item>
              <text:p text:style-name="P9"><text:span text:style-name="T2">Kuliš</text:span> – prase, chytré nápady, čestný</text:p>
            </text:list-item>
            <text:list-item>
              <text:p text:style-name="P9"><text:span text:style-name="T2">Pan Jones</text:span> – původní majitel farmy, alkoholik</text:p>
            </text:list-item>
            <text:list-item>
              <text:p text:style-name="P9"><text:span text:style-name="T2">Boxer</text:span> – kůň, čestný, nějvětší dříč</text:p>
            </text:list-item>
            <text:list-item>
              <text:p text:style-name="P9"><text:span text:style-name="T2">Pištík</text:span> – prase, Napoleonův patolízal</text:p>
            </text:list-item>
          </text:list>
          <text:p text:style-name="P4"/>
        </text:list-item>
        <text:list-item>
          <text:p text:style-name="P4"><text:soft-page-break/>Jazykové prostředky – <text:span text:style-name="T22">spisovný jazyk, socialisticky zabarvená slova</text:span></text:p>
        </text:list-item>
        <text:list-item>
          <text:p text:style-name="P4">Typy promluv – <text:span text:style-name="T22">přímá i nepřímá řeč</text:span></text:p>
        </text:list-item>
        <text:list-item>
          <text:p text:style-name="P4">Tropy a figury – <text:span text:style-name="T22">metafory, archaismy, personifikace</text:span></text:p>
        </text:list-item>
      </text:list>
      <text:h text:style-name="P3" text:outline-level="2">Literárně-historický kontext</text:h>
      <text:list text:style-name="L2">
        <text:list-item>
          <text:p text:style-name="P5">Zařazení autora do literární(ho)</text:p>
          <text:list>
            <text:list-item>
              <text:p text:style-name="P5">období – <text:span text:style-name="T12">1. polovina </text:span><text:span text:style-name="T11">20. století</text:span></text:p>
            </text:list-item>
            <text:list-item>
              <text:p text:style-name="P5">skupiny – <text:span text:style-name="T11">světová literatura 20. století</text:span></text:p>
            </text:list-item>
            <text:list-item>
              <text:p text:style-name="P5">směru – <text:span text:style-name="T11">dystopické sci-fi</text:span></text:p>
            </text:list-item>
          </text:list>
        </text:list-item>
        <text:list-item>
          <text:p text:style-name="P5">Další díla od autora – <text:span text:style-name="T7">1984, Coming </text:span><text:span text:style-name="T9">u</text:span><text:span text:style-name="T7">p for Air </text:span><text:span text:style-name="T8">(Nadechnout se)</text:span></text:p>
        </text:list-item>
        <text:list-item>
          <text:p text:style-name="P5">Další podobní představitelé</text:p>
          <text:list>
            <text:list-item>
              <text:p text:style-name="P7"><text:span text:style-name="T2">Ray Bradbury</text:span> – <text:span text:style-name="T6">451 °F</text:span></text:p>
            </text:list-item>
            <text:list-item>
              <text:p text:style-name="P8"><text:span text:style-name="T2">Arthur C. Clarke</text:span> – <text:span text:style-name="T6">2001: Vesmírná odyssea</text:span></text:p>
            </text:list-item>
            <text:list-item>
              <text:p text:style-name="P8"><text:span text:style-name="T2">Karel Čapek</text:span> – <text:span text:style-name="T6">R.U.R.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  <style:font-face style:name="OpenSymbol1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12-20T20:33:12.770592338</meta:creation-date>
    <dc:date>2026-04-15T09:54:57.318654287</dc:date>
    <meta:editing-duration>PT38M7S</meta:editing-duration>
    <meta:editing-cycles>32</meta:editing-cycles>
    <meta:generator>LibreOffice/24.2.7.2$Linux_X86_64 LibreOffice_project/420$Build-2</meta:generator>
    <meta:document-statistic meta:table-count="0" meta:image-count="0" meta:object-count="0" meta:page-count="2" meta:paragraph-count="33" meta:word-count="374" meta:character-count="2385" meta:non-whitespace-character-count="2044"/>
  </office:meta>
</office:document-meta>
</file>