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rsid="000d45cb" officeooo:paragraph-rsid="000d45cb" style:script-type="latin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 style:script-type="latin"/>
    </style:style>
    <style:style style:name="P3" style:family="paragraph" style:parent-style-name="Heading_20_2">
      <style:text-properties fo:language="cs" fo:country="CZ" officeooo:rsid="000e6c0e" officeooo:paragraph-rsid="000e6c0e" style:script-type="latin"/>
    </style:style>
    <style:style style:name="P4" style:family="paragraph" style:parent-style-name="Text_20_body" style:list-style-name="L1">
      <style:text-properties fo:language="cs" fo:country="CZ" officeooo:rsid="000e6c0e" officeooo:paragraph-rsid="000e6c0e" style:script-type="latin"/>
    </style:style>
    <style:style style:name="P5" style:family="paragraph" style:parent-style-name="Heading_20_3">
      <style:text-properties fo:language="cs" fo:country="CZ" officeooo:rsid="000e6c0e" officeooo:paragraph-rsid="000e6c0e" style:script-type="latin"/>
    </style:style>
    <style:style style:name="P6" style:family="paragraph" style:parent-style-name="Text_20_body">
      <style:paragraph-properties fo:text-align="justify" style:justify-single-word="false"/>
      <style:text-properties fo:language="cs" fo:country="CZ" officeooo:rsid="000e6c0e" style:script-type="latin"/>
    </style:style>
    <style:style style:name="P7" style:family="paragraph" style:parent-style-name="Heading_20_3">
      <style:paragraph-properties fo:margin-top="0in" fo:margin-bottom="0.0972in" style:contextual-spacing="false" fo:line-height="115%"/>
      <style:text-properties fo:language="cs" fo:country="CZ" officeooo:rsid="000e6c0e" style:script-type="latin"/>
    </style:style>
    <style:style style:name="P8" style:family="paragraph" style:parent-style-name="Text_20_body" style:list-style-name="L1">
      <style:text-properties fo:language="cs" fo:country="CZ" officeooo:rsid="001b6882" officeooo:paragraph-rsid="001b6882" style:script-type="latin"/>
    </style:style>
    <style:style style:name="P9" style:family="paragraph" style:parent-style-name="Text_20_body" style:list-style-name="L2">
      <style:text-properties fo:language="cs" fo:country="CZ" officeooo:rsid="000e6c0e" officeooo:paragraph-rsid="000e6c0e" style:script-type="latin"/>
    </style:style>
    <style:style style:name="P10" style:family="paragraph" style:parent-style-name="Text_20_body" style:list-style-name="L2">
      <style:text-properties fo:language="cs" fo:country="CZ" fo:font-weight="bold" officeooo:rsid="00236c47" officeooo:paragraph-rsid="00226d59" style:font-weight-asian="bold" style:font-weight-complex="bold" style:script-type="latin"/>
    </style:style>
    <style:style style:name="P11" style:family="paragraph" style:parent-style-name="Text_20_body" style:list-style-name="L2">
      <style:text-properties fo:language="cs" fo:country="CZ" fo:font-style="normal" fo:font-weight="bold" officeooo:rsid="00236c47" officeooo:paragraph-rsid="00226d59" style:font-style-asian="normal" style:font-weight-asian="bold" style:font-style-complex="normal" style:font-weight-complex="bold" style:script-type="latin"/>
    </style:style>
    <style:style style:name="T1" style:family="text">
      <style:text-properties officeooo:rsid="001f3826"/>
    </style:style>
    <style:style style:name="T2" style:family="text">
      <style:text-properties officeooo:rsid="0020a157"/>
    </style:style>
    <style:style style:name="T3" style:family="text">
      <style:text-properties officeooo:rsid="0012efe8"/>
    </style:style>
    <style:style style:name="T4" style:family="text">
      <style:text-properties officeooo:rsid="00224e40"/>
    </style:style>
    <style:style style:name="T5" style:family="text">
      <style:text-properties fo:font-weight="bold" officeooo:rsid="0013c742" style:font-weight-asian="bold" style:font-weight-complex="bold"/>
    </style:style>
    <style:style style:name="T6" style:family="text">
      <style:text-properties officeooo:rsid="001b6882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officeooo:rsid="002525d6"/>
    </style:style>
    <style:style style:name="T9" style:family="text">
      <style:text-properties officeooo:rsid="002351fd"/>
    </style:style>
    <style:style style:name="T10" style:family="text">
      <style:text-properties fo:font-style="italic" fo:font-weight="bold" officeooo:rsid="002351fd" style:font-style-asian="italic" style:font-weight-asian="bold" style:font-style-complex="italic" style:font-weight-complex="bold"/>
    </style:style>
    <style:style style:name="T11" style:family="text">
      <style:text-properties officeooo:rsid="00232961"/>
    </style:style>
    <style:style style:name="T12" style:family="text">
      <style:text-properties fo:font-style="italic" fo:font-weight="bold" officeooo:rsid="00232961" style:font-style-asian="italic" style:font-weight-asian="bold" style:font-style-complex="italic" style:font-weight-complex="bold"/>
    </style:style>
    <style:style style:name="T13" style:family="text">
      <style:text-properties fo:font-style="italic" officeooo:rsid="00224e40" style:font-style-asian="italic" style:font-style-complex="italic"/>
    </style:style>
    <style:style style:name="T14" style:family="text">
      <style:text-properties fo:font-weight="normal" style:font-weight-asian="normal" style:font-weight-complex="normal"/>
    </style:style>
    <style:style style:name="T15" style:family="text">
      <style:text-properties fo:font-style="italic" fo:font-weight="normal" style:font-style-asian="italic" style:font-weight-asian="normal" style:font-style-complex="italic" style:font-weight-complex="normal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E. M. Remarque</text:span> – <text:span text:style-name="T1">Tři kamarádi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1">epika</text:span></text:p>
        </text:list-item>
        <text:list-item>
          <text:p text:style-name="P4">Literární forma – <text:span text:style-name="T1">próza</text:span></text:p>
        </text:list-item>
        <text:list-item>
          <text:p text:style-name="P4">Literární žánr – <text:span text:style-name="T1">poválečný román </text:span><text:span text:style-name="T2">(po 1. světové válce =&gt; meziválečný)</text:span></text:p>
        </text:list-item>
        <text:list-item>
          <text:p text:style-name="P4">Téma <text:span text:style-name="T3">díla </text:span>– <text:span text:style-name="T2">následky války na životy jednotlivců</text:span></text:p>
        </text:list-item>
        <text:list-item>
          <text:p text:style-name="P4">Motivy <text:span text:style-name="T3">díla</text:span> – <text:span text:style-name="T2">přátelství, láska, </text:span><text:span text:style-name="T4">smrt, válka</text:span></text:p>
        </text:list-item>
        <text:list-item>
          <text:p text:style-name="P4">Časoprostor – <text:span text:style-name="T4">20. léta 20. století</text:span><text:span text:style-name="T1">, Německo</text:span></text:p>
        </text:list-item>
        <text:list-item>
          <text:p text:style-name="P4">Zasazení výňatku do kontextu díla – <text:span text:style-name="T5">děj:</text:span></text:p>
        </text:list-item>
      </text:list>
      <text:h text:style-name="P5" text:outline-level="3">Začátek</text:h>
      <text:p text:style-name="P6">V Německu po první světové válce se bývalý voják Robert Lohkamp snaží znovu najít smysl života. Společně s přáteli Ottem a Gottfriedem provozují autodílnu. Všichni tři nesou jizvy války a pocity ztráty a prázdnoty, které tíží celou jejich generaci.</text:p>
      <text:h text:style-name="P7" text:outline-level="3">1/3 (přibližně)</text:h>
      <text:p text:style-name="P6">Během svých třicátých narozenin Robert potkává mladou a křehkou Patricii Hollmannovou. Postupně mezi nimi vzniká hluboký vztah a láska, která přináší do Robertova života nový smysl.</text:p>
      <text:h text:style-name="P7" text:outline-level="3">Polovina</text:h>
      <text:p text:style-name="P6">V létě odjíždí k moři, kde si užívají chvíle klidu. Patricie trpí na plicní potíže a mořský vzduch jí ulevuje. Po návratu se k Robertovi nastěhuje a začnou žít společně, i přes její zhoršující se zdraví.</text:p>
      <text:h text:style-name="P7" text:outline-level="3">3/3 (přibližně)</text:h>
      <text:p text:style-name="P6">Na podzim se Patriciin stav výrazně zhorší a musí být převezena do sanatoria. Robert si přivydělává jako klavírista v hotelu. Mezitím se Gottfried účastní zakázaného shromáždění a při útěku je smrtelně zraněn. Robert a Otto jsou u toho.</text:p>
      <text:h text:style-name="P7" text:outline-level="3">Konec</text:h>
      <text:p text:style-name="P6">Gottfried umírá a přátelé se rozhodnou postavit se těm, kdo ho zabili. Kvůli finančním potížím prodají dílnu. Robert pak tráví poslední chvíle s Patricií, která krátce nato umírá. Příběh končí v duchu ztráty, ale i lidské blízkosti.</text:p>
      <text:list text:continue-numbering="true" text:style-name="L1">
        <text:list-item>
          <text:p text:style-name="P4"><text:span text:style-name="T6">Kompoziční</text:span> výstavba – <text:span text:style-name="T4">chronologická s retrospektivními prvky</text:span></text:p>
        </text:list-item>
        <text:list-item>
          <text:p text:style-name="P4">Vypravěč – <text:span text:style-name="T4">ich-forma (Robert)</text:span></text:p>
        </text:list-item>
        <text:list-item>
          <text:p text:style-name="P4"><text:soft-page-break/>Charakteristika postav</text:p>
          <text:list>
            <text:list-item>
              <text:p text:style-name="P8"><text:span text:style-name="T7">Robert Lohkamp</text:span>: hlavní postava a vypravěč příběhu, bývalý frontový voják, který se po válce snaží vést klidný a nenápadný život</text:p>
            </text:list-item>
            <text:list-item>
              <text:p text:style-name="P8"><text:span text:style-name="T7">Gottfried Lenz</text:span>: Robertův blízký přítel, který vše komentuje s nadhledem a ironií, přemýšlivý a realistický typ</text:p>
            </text:list-item>
            <text:list-item>
              <text:p text:style-name="P8"><text:span text:style-name="T7">Otto Köster</text:span>: třetí člen trojice, dobrosrdečný a optimistický muž, i když uvnitř nese vlastní bolest a nejistoty</text:p>
            </text:list-item>
            <text:list-item>
              <text:p text:style-name="P8"><text:span text:style-name="T7">Patricie Hollmannová</text:span>: mladá žena, do níž se Robert zamiluje, působí křehce a jemně, později se potýká s <text:span text:style-name="T8">tuberkulózou</text:span></text:p>
            </text:list-item>
          </text:list>
          <text:p text:style-name="P4"/>
        </text:list-item>
        <text:list-item>
          <text:p text:style-name="P4">Jazykové prostředky – <text:span text:style-name="T9">spisovný jazyk, hovorové výrazy </text:span></text:p>
        </text:list-item>
        <text:list-item>
          <text:p text:style-name="P4">Typy promluv – <text:span text:style-name="T9">přímá řeč, pásmo vypravěče, … </text:span><text:span text:style-name="T10">podle ukázky</text:span></text:p>
        </text:list-item>
        <text:list-item>
          <text:p text:style-name="P4">Tropy a figury – <text:span text:style-name="T11">kontrast, metafora, ironie, … </text:span><text:span text:style-name="T12">podle ukázky</text:span></text:p>
        </text:list-item>
      </text:list>
      <text:h text:style-name="P3" text:outline-level="2">Literárně-historický kontext</text:h>
      <text:list text:style-name="L2">
        <text:list-item>
          <text:p text:style-name="P9">Zařazení autora do literární(ho)</text:p>
          <text:list>
            <text:list-item>
              <text:p text:style-name="P9">období – <text:span text:style-name="T4">1. polovina 20. století</text:span></text:p>
            </text:list-item>
            <text:list-item>
              <text:p text:style-name="P9">skupiny – <text:span text:style-name="T4">ztracená generace</text:span></text:p>
            </text:list-item>
            <text:list-item>
              <text:p text:style-name="P9">směru – <text:span text:style-name="T4">meziválečná literatura, expresionismus</text:span></text:p>
            </text:list-item>
          </text:list>
        </text:list-item>
        <text:list-item>
          <text:p text:style-name="P9">Další díla od autora – <text:span text:style-name="T13">Na západní frontě klid</text:span></text:p>
        </text:list-item>
        <text:list-item>
          <text:p text:style-name="P9">Další podobní představitelé</text:p>
          <text:list>
            <text:list-item>
              <text:p text:style-name="P10">Ernest Hemingway<text:span text:style-name="T14"> – </text:span><text:span text:style-name="T15">Stařec a moře</text:span></text:p>
            </text:list-item>
            <text:list-item>
              <text:p text:style-name="P11">John Steinbeck<text:span text:style-name="T14"> – </text:span><text:span text:style-name="T15">O myších a lidech</text:span></text:p>
            </text:list-item>
            <text:list-item>
              <text:p text:style-name="P11">Viktor Dyk<text:span text:style-name="T14"> – </text:span><text:span text:style-name="T15">Krysař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0972in" fo:margin-bottom="0.0835in" style:contextual-spacing="false"/>
      <style:text-properties style:font-name="Liberation Serif" fo:font-family="'Liberation Serif'" style:font-family-generic="roman" style:font-pitch="variable" fo:font-size="14pt" fo:font-weight="bold" style:font-name-asian="FreeSans" style:font-family-asian="FreeSans" style:font-family-generic-asian="system" style:font-pitch-asian="variable" style:font-size-asian="14pt" style:font-weight-asian="bold" style:font-name-complex="FreeSans" style:font-family-complex="FreeSans" style:font-family-generic-complex="system" style:font-pitch-complex="variable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4-17T08:19:33.203263335</dc:date>
    <meta:editing-duration>PT29M7S</meta:editing-duration>
    <meta:editing-cycles>19</meta:editing-cycles>
    <meta:generator>LibreOffice/26.2.2.2$Linux_X86_64 LibreOffice_project/620$Build-2</meta:generator>
    <meta:document-statistic meta:table-count="0" meta:image-count="0" meta:object-count="0" meta:page-count="2" meta:paragraph-count="41" meta:word-count="412" meta:character-count="2612" meta:non-whitespace-character-count="2246"/>
  </office:meta>
</office:document-meta>
</file>