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P1" style:family="paragraph" style:parent-style-name="Title">
      <style:text-properties officeooo:rsid="000d45cb" officeooo:paragraph-rsid="000d45cb"/>
    </style:style>
    <style:style style:name="P2" style:family="paragraph" style:parent-style-name="Heading_20_1">
      <style:text-properties fo:font-style="italic" officeooo:rsid="00101f39" officeooo:paragraph-rsid="00101f39" style:font-style-asian="italic" style:font-style-complex="italic"/>
    </style:style>
    <style:style style:name="P3" style:family="paragraph" style:parent-style-name="Heading_20_2">
      <style:text-properties officeooo:rsid="000e6c0e" officeooo:paragraph-rsid="000e6c0e"/>
    </style:style>
    <style:style style:name="P4" style:family="paragraph" style:parent-style-name="Text_20_body" style:list-style-name="L1">
      <style:text-properties officeooo:rsid="000e6c0e" officeooo:paragraph-rsid="000e6c0e"/>
    </style:style>
    <style:style style:name="P5" style:family="paragraph" style:parent-style-name="Text_20_body" style:list-style-name="L1">
      <style:text-properties fo:font-weight="bold" officeooo:rsid="0014d4e1" officeooo:paragraph-rsid="0014d4e1" style:font-weight-asian="bold" style:font-weight-complex="bold"/>
    </style:style>
    <style:style style:name="P6" style:family="paragraph" style:parent-style-name="Text_20_body" style:list-style-name="L1">
      <style:text-properties officeooo:rsid="000e6c0e" officeooo:paragraph-rsid="0016510d"/>
    </style:style>
    <style:style style:name="P7" style:family="paragraph" style:parent-style-name="Text_20_body">
      <style:paragraph-properties fo:text-align="justify" style:justify-single-word="false"/>
      <style:text-properties style:font-name="Liberation Sans" fo:font-size="10.5pt" fo:font-weight="normal" officeooo:rsid="0016510d" officeooo:paragraph-rsid="0016510d" style:font-size-asian="10.5pt" style:font-weight-asian="normal" style:font-size-complex="10.5pt" style:font-weight-complex="normal"/>
    </style:style>
    <style:style style:name="P8" style:family="paragraph" style:parent-style-name="Text_20_body">
      <style:paragraph-properties fo:text-align="justify" style:justify-single-word="false"/>
      <style:text-properties style:font-name="Liberation Sans" fo:font-size="10.5pt" fo:font-weight="normal" officeooo:rsid="0016510d" officeooo:paragraph-rsid="000e6c0e" style:font-size-asian="10.5pt" style:font-weight-asian="normal" style:font-size-complex="10.5pt" style:font-weight-complex="normal"/>
    </style:style>
    <style:style style:name="P9" style:family="paragraph" style:parent-style-name="Text_20_body" style:list-style-name="L1">
      <style:text-properties fo:font-weight="normal" officeooo:rsid="00162ef6" officeooo:paragraph-rsid="00162ef6" style:font-weight-asian="normal" style:font-weight-complex="normal"/>
    </style:style>
    <style:style style:name="P10" style:family="paragraph" style:parent-style-name="Text_20_body" style:list-style-name="L1">
      <style:text-properties officeooo:rsid="00162ef6" officeooo:paragraph-rsid="00162ef6"/>
    </style:style>
    <style:style style:name="P11" style:family="paragraph" style:parent-style-name="Text_20_body" style:list-style-name="L1">
      <style:text-properties officeooo:rsid="000e6c0e" officeooo:paragraph-rsid="00178a7a"/>
    </style:style>
    <style:style style:name="P12" style:family="paragraph" style:parent-style-name="Text_20_body" style:list-style-name="L2">
      <style:text-properties officeooo:rsid="000e6c0e" officeooo:paragraph-rsid="000e6c0e"/>
    </style:style>
    <style:style style:name="P13" style:family="paragraph" style:parent-style-name="Text_20_body" style:list-style-name="L2">
      <style:text-properties officeooo:rsid="000e6c0e" officeooo:paragraph-rsid="0017f651"/>
    </style:style>
    <style:style style:name="P14" style:family="paragraph" style:parent-style-name="Text_20_body" style:list-style-name="L2">
      <style:text-properties officeooo:rsid="00178a7a" officeooo:paragraph-rsid="0017f651"/>
    </style:style>
    <style:style style:name="P15" style:family="paragraph" style:parent-style-name="Text_20_body">
      <style:text-properties officeooo:rsid="00101f39" officeooo:paragraph-rsid="000e6c0e"/>
    </style:style>
    <style:style style:name="T1" style:family="text">
      <style:text-properties officeooo:rsid="0014d4e1"/>
    </style:style>
    <style:style style:name="T2" style:family="text">
      <style:text-properties officeooo:rsid="0012efe8"/>
    </style:style>
    <style:style style:name="T3" style:family="text">
      <style:text-properties fo:font-weight="normal" style:font-weight-asian="normal" style:font-weight-complex="normal"/>
    </style:style>
    <style:style style:name="T4" style:family="text">
      <style:text-properties fo:font-weight="bold" officeooo:rsid="0016510d" style:font-weight-asian="bold" style:font-weight-complex="bold"/>
    </style:style>
    <style:style style:name="T5" style:family="text">
      <style:text-properties officeooo:rsid="0015428a"/>
    </style:style>
    <style:style style:name="T6" style:family="text">
      <style:text-properties officeooo:rsid="00162ef6"/>
    </style:style>
    <style:style style:name="T7" style:family="text">
      <style:text-properties fo:font-weight="bold" style:font-weight-asian="bold" style:font-weight-complex="bold"/>
    </style:style>
    <style:style style:name="T8" style:family="text">
      <style:text-properties officeooo:rsid="0016510d"/>
    </style:style>
    <style:style style:name="T9" style:family="text">
      <style:text-properties officeooo:rsid="00178a7a"/>
    </style:style>
    <style:style style:name="T10" style:family="text">
      <style:text-properties fo:font-weight="bold" officeooo:rsid="00178a7a" style:font-weight-asian="bold" style:font-weight-complex="bold"/>
    </style:style>
    <style:style style:name="T11" style:family="text">
      <style:text-properties officeooo:rsid="0018ac7b"/>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ozbor díla: <text:span text:style-name="T1">John Steinbeck</text:span> – <text:span text:style-name="T1">O Myších A Lidech</text:span></text:p>
      <text:h text:style-name="P2" text:outline-level="1">Umělecký text</text:h>
      <text:h text:style-name="P3" text:outline-level="2">Analýza uměleckého textu</text:h>
      <text:list text:style-name="L1">
        <text:list-item>
          <text:p text:style-name="P4">Literární druh – <text:span text:style-name="T1">epika</text:span></text:p>
        </text:list-item>
        <text:list-item>
          <text:p text:style-name="P4">Literární forma – <text:span text:style-name="T1">próza</text:span></text:p>
        </text:list-item>
        <text:list-item>
          <text:p text:style-name="P4">Literární žánr – <text:span text:style-name="T1">novela (alegorie)</text:span></text:p>
        </text:list-item>
        <text:list-item>
          <text:p text:style-name="P4">Téma <text:span text:style-name="T2">díla </text:span>– <text:span text:style-name="T1">kritika a odsouzení násilí, rasismu a vykořisťování lidí</text:span></text:p>
        </text:list-item>
        <text:list-item>
          <text:p text:style-name="P4">Motivy <text:span text:style-name="T2">díla</text:span> – <text:span text:style-name="T1">přátelství, duševní zaostalost, cesta za snem, násilí, zklamání</text:span></text:p>
        </text:list-item>
        <text:list-item>
          <text:p text:style-name="P4">Časoprostor</text:p>
          <text:list>
            <text:list-item>
              <text:p text:style-name="P5">čas: <text:span text:style-name="T3">30. léta 20. století</text:span></text:p>
            </text:list-item>
            <text:list-item>
              <text:p text:style-name="P5">místo: <text:span text:style-name="T3">Kalifornie, farma u města Soledad a okolí</text:span></text:p>
            </text:list-item>
          </text:list>
        </text:list-item>
        <text:list-item>
          <text:p text:style-name="P6">Zasazení výňatku do kontextu díla – <text:span text:style-name="T4">děj:</text:span></text:p>
        </text:list-item>
      </text:list>
      <text:p text:style-name="P7">George a Lennie jsou dva kočovní dělníci. Mají sen, že jednoho dne budou mít vlastní farmu, kde jim nikdo nebude poroučet. Tento krásný sen se zdá skoro nemožný, protože duševně postižený Lennie vždy něco provede, kvůli čemuž se oba přátelé musí neustále stěhovat. Lennieho úchylka hlazení hebkých věcí bohužel vždy neskončí jen smrtí další myši...</text:p>
      <text:p text:style-name="P8">Jednoho dne se tato kontrastní dvojice dostane na farmu, kde by si konečně mohli vydělat nějaké peníze, jelikož je zde nikdo nezná. George se snaží skrýt, že Lennie trpí duševní poruchou, což se mu ze začátku daří. Několikrát se dostanou do konfliktu s šéfovým synem Curleym. Lennie ho však rychle ujistí, že nemá smysl s ním měřit síly. </text:p>
      <text:p text:style-name="P8">Curleyova manželka se začne zajímat o Lennieho. Ten se s ní začne bavit i přes Georgův zákaz. Curleyova žena se dozvídá o Lennieho úchylce a dovoluje mu pohladit si její vlasy. Po chvíli se jí to přestane líbit a začne křičet. Vyděšený Lennie s ní začne cloumat a nechtěně jí zlomí vaz. Ihned běží na místo, které si s Georgem domluvili, kdyby se něco stalo.</text:p>
      <text:p text:style-name="P7">George se o všem dozvídá a okamžitě běží na stejné místo. Začne Lennieho utěšovat a ve chvíli, kdy mu opakuje jejich krásný sen, střelí Lennieho do hlavy. </text:p>
      <text:p text:style-name="P7">Od George je to dobrý skutek, neboť ušetřil svému kamarádovi zbytečné trápení... </text:p>
      <text:list text:continue-numbering="true" text:style-name="L1">
        <text:list-item>
          <text:p text:style-name="P4">Kompoziční výstavba – <text:span text:style-name="T5">er-forma, chronologické vyprávění s občasnými retrospekt. prvky</text:span></text:p>
        </text:list-item>
        <text:list-item>
          <text:p text:style-name="P4">Vypravěč – <text:span text:style-name="T6">vševědoucí</text:span></text:p>
        </text:list-item>
        <text:list-item>
          <text:p text:style-name="P4">Charakteristika postav</text:p>
          <text:list>
            <text:list-item>
              <text:p text:style-name="P9"><text:span text:style-name="T7">George</text:span> – starostlivý, ochranářský, hodný a trpělivý; Lennieho má velmi rád, ikdyž mu někdy vyčítá následky jeho chování</text:p>
            </text:list-item>
            <text:list-item>
              <text:p text:style-name="P9"><text:soft-page-break/><text:span text:style-name="T7">Lennie</text:span> – velice pracovitý, ale hloupý a naivní, až dětinský; nemá vlastní rozum a je plně závislý na Georgovi</text:p>
            </text:list-item>
            <text:list-item>
              <text:p text:style-name="P9"><text:span text:style-name="T7">Curley</text:span> – syn správce na farmě, kam George a Lennie jdou pracovat; velmi žárlivý a zakomplexovaný; mladý, agresivní a snaží se vynutit si autoritu</text:p>
            </text:list-item>
            <text:list-item>
              <text:p text:style-name="P10"><text:span text:style-name="T7">Curleyova</text:span><text:span text:style-name="T3"> </text:span><text:span text:style-name="T7">žena</text:span><text:span text:style-name="T3"> – krásná, vyzývavá, nepříliš inteligentní a rozmazlená; hodně osamělá a chybí jí láska; žije život, o který nestojí</text:span></text:p>
            </text:list-item>
          </text:list>
        </text:list-item>
        <text:list-item>
          <text:p text:style-name="P4">Jazykové prostředky – <text:span text:style-name="T8">jazyk je:</text:span></text:p>
          <text:list>
            <text:list-item>
              <text:p text:style-name="P4">jednoduchý („Jakpak by ne, Georgi!“, „Vždyť já v tý kapse ani nic nemám.“), </text:p>
            </text:list-item>
            <text:list-item>
              <text:p text:style-name="P4">hovorový, často negramatický („ťululum“, „na mou duši“).</text:p>
            </text:list-item>
            <text:list-item>
              <text:p text:style-name="P11"><text:span text:style-name="T8">s</text:span>tyl vyjadřuje autenticitu a sociální zařazení postav. George mluví o něco uhlazeněji než Lennie, jeho jazyk je méně naivní. <text:span text:style-name="T9">(</text:span><text:span text:style-name="T10">George</text:span><text:span text:style-name="T9">: „To nepamatuješ, jak jsme si zašli do tý agentury – Murray a Ready – a jak nám tam dali kartičky…?“ – delší, složená věta, která ukazuje vypravěčské schopnosti.; </text:span><text:span text:style-name="T10">Lennie</text:span><text:span text:style-name="T9">: „Já… já myslel, že jsem si ji dal do kapsy.“ – opakování („já… já“), náznak nejistoty a infantilního uvažování.)</text:span></text:p>
            </text:list-item>
          </text:list>
        </text:list-item>
        <text:list-item>
          <text:p text:style-name="P4">Typy promluv – ??? <text:span text:style-name="T8">(primárně dialog)</text:span></text:p>
        </text:list-item>
        <text:list-item>
          <text:p text:style-name="P4">Tropy a figury – ??? <text:span text:style-name="T9">(závisí na ukázce)</text:span></text:p>
        </text:list-item>
      </text:list>
      <text:h text:style-name="P3" text:outline-level="2">Literárně-historický kontext</text:h>
      <text:list text:style-name="L2">
        <text:list-item>
          <text:p text:style-name="P12">Zařazení autora do literární(ho)</text:p>
          <text:list>
            <text:list-item>
              <text:p text:style-name="P12">období – <text:span text:style-name="T9">2. polovina 20. století</text:span></text:p>
            </text:list-item>
            <text:list-item>
              <text:p text:style-name="P12">skupiny – <text:span text:style-name="T9">nezařazen / samostatný autor</text:span></text:p>
            </text:list-item>
            <text:list-item>
              <text:p text:style-name="P12">směru – <text:span text:style-name="T9">realismus, naturalismus</text:span></text:p>
            </text:list-item>
          </text:list>
        </text:list-item>
        <text:list-item>
          <text:p text:style-name="P12">Další díla od autora – <text:span text:style-name="T9">Pláň Tortilla, Horzny hněvu, Toulavý autobus</text:span></text:p>
        </text:list-item>
        <text:list-item>
          <text:p text:style-name="P13">Další podobní představitelé –</text:p>
          <text:list>
            <text:list-item>
              <text:p text:style-name="P14">Mark Twain – <text:span text:style-name="T11">Dobrodružství Toma Sawyera</text:span>, </text:p>
            </text:list-item>
            <text:list-item>
              <text:p text:style-name="P14">Ernest Hemingway – Stařec a moře,</text:p>
            </text:list-item>
            <text:list-item>
              <text:p text:style-name="P14">E. M. Remarque – Na západní frontě klid</text:p>
            </text:list-item>
          </text:list>
        </text:list-item>
      </text:list>
      <text:p text:style-name="P15"/>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Free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FreeSans" style:font-size-asian="10.5pt" style:language-asian="zh" style:country-asian="CN" style:font-name-complex="Free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FreeSans" style:font-family-asian="Free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2" style:display-name="Heading 2" style:family="paragraph" style:parent-style-name="Heading" style:next-style-name="Text_20_body" style:default-outline-level="2" style:class="chapter">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chapter">
      <style:paragraph-properties fo:margin-top="0.1665in" fo:margin-bottom="0.0835in" style:contextual-spacing="false"/>
      <style:text-properties fo:font-size="18pt" fo:font-weight="bold" style:font-size-asian="18pt" style:font-weight-asian="bold" style:font-size-complex="1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12-20T20:33:12.770592338</meta:creation-date>
    <dc:date>2025-12-23T19:46:10.987798203</dc:date>
    <meta:editing-duration>PT40M12S</meta:editing-duration>
    <meta:editing-cycles>11</meta:editing-cycles>
    <meta:generator>LibreOffice/25.8.3.2$Linux_X86_64 LibreOffice_project/580$Build-2</meta:generator>
    <meta:document-statistic meta:table-count="0" meta:image-count="0" meta:object-count="0" meta:page-count="2" meta:paragraph-count="40" meta:word-count="550" meta:character-count="3398" meta:non-whitespace-character-count="2886"/>
  </office:meta>
</office:document-meta>
</file>