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Devanagari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Heading_20_3">
      <style:text-properties fo:language="cs" fo:country="CZ" officeooo:rsid="00219153" officeooo:paragraph-rsid="00219153" style:script-type="latin"/>
    </style:style>
    <style:style style:name="P6" style:family="paragraph" style:parent-style-name="Text_20_body">
      <style:paragraph-properties fo:text-align="justify" style:justify-single-word="false"/>
      <style:text-properties fo:language="cs" fo:country="CZ" officeooo:rsid="000e6c0e" officeooo:paragraph-rsid="000e6c0e" style:script-type="latin"/>
    </style:style>
    <style:style style:name="P7" style:family="paragraph" style:parent-style-name="Heading_20_3">
      <style:paragraph-properties fo:margin-left="0cm" fo:margin-right="0cm" fo:margin-top="0cm" fo:margin-bottom="0.247cm" style:contextual-spacing="false" fo:line-height="115%" fo:text-align="justify" style:justify-single-word="false" fo:text-indent="0cm" style:auto-text-indent="false"/>
      <style:text-properties fo:language="cs" fo:country="CZ" officeooo:rsid="000e6c0e" style:script-type="latin"/>
    </style:style>
    <style:style style:name="P8" style:family="paragraph" style:parent-style-name="Text_20_body">
      <style:paragraph-properties fo:text-align="justify" style:justify-single-word="false"/>
      <style:text-properties fo:language="cs" fo:country="CZ" officeooo:rsid="000e6c0e" style:script-type="latin"/>
    </style:style>
    <style:style style:name="P9" style:family="paragraph" style:parent-style-name="Heading_20_3">
      <style:text-properties fo:language="cs" fo:country="CZ" style:script-type="latin"/>
    </style:style>
    <style:style style:name="P10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fo:language="cs" fo:country="CZ" officeooo:rsid="000e6c0e" style:script-type="latin"/>
    </style:style>
    <style:style style:name="P11" style:family="paragraph" style:parent-style-name="Text_20_body" style:list-style-name="L1"/>
    <style:style style:name="P12" style:family="paragraph" style:parent-style-name="Text_20_body" style:list-style-name="L2">
      <style:text-properties fo:language="cs" fo:country="CZ" officeooo:rsid="000e6c0e" officeooo:paragraph-rsid="000e6c0e" style:script-type="latin"/>
    </style:style>
    <style:style style:name="P13" style:family="paragraph" style:parent-style-name="Text_20_body" style:list-style-name="L2">
      <style:text-properties fo:language="cs" fo:country="CZ" officeooo:rsid="0026e113" officeooo:paragraph-rsid="002210bc" style:script-type="latin"/>
    </style:style>
    <style:style style:name="T1" style:family="text">
      <style:text-properties officeooo:rsid="001edee1"/>
    </style:style>
    <style:style style:name="T2" style:family="text">
      <style:text-properties officeooo:rsid="0012efe8"/>
    </style:style>
    <style:style style:name="T3" style:family="text">
      <style:text-properties officeooo:rsid="001fdd2a"/>
    </style:style>
    <style:style style:name="T4" style:family="text">
      <style:text-properties fo:font-weight="bold" officeooo:rsid="0013c742" style:font-weight-asian="bold" style:font-weight-complex="bold"/>
    </style:style>
    <style:style style:name="T5" style:family="text">
      <style:text-properties officeooo:rsid="001b6882"/>
    </style:style>
    <style:style style:name="T6" style:family="text">
      <style:text-properties officeooo:rsid="002408bf"/>
    </style:style>
    <style:style style:name="T7" style:family="text">
      <style:text-properties officeooo:rsid="002210bc"/>
    </style:style>
    <style:style style:name="T8" style:family="text">
      <style:text-properties fo:language="cs" fo:country="CZ" style:script-type="latin"/>
    </style:style>
    <style:style style:name="T9" style:family="text">
      <style:text-properties officeooo:rsid="00237a2a"/>
    </style:style>
    <style:style style:name="T10" style:family="text">
      <style:text-properties fo:font-style="italic" fo:font-weight="bold" officeooo:rsid="002210bc" style:font-style-asian="italic" style:font-weight-asian="bold" style:font-style-complex="italic" style:font-weight-complex="bold"/>
    </style:style>
    <style:style style:name="T11" style:family="text">
      <style:text-properties fo:font-style="italic" officeooo:rsid="002210bc" style:font-style-asian="italic" style:font-style-complex="italic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fo:font-weight="bold" officeooo:rsid="002210bc" style:font-weight-asian="bold" style:font-weight-complex="bold"/>
    </style:style>
    <style:style style:name="T15" style:family="text">
      <style:text-properties fo:font-style="italic" fo:font-weight="normal" officeooo:rsid="002210bc" style:font-style-asian="italic" style:font-weight-asian="normal" style:font-style-complex="italic" style:font-weight-complex="normal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Jaroslav Hašek – <text:span text:style-name="T1">O</text:span>sudy dobrého vojáka Švejka za světové války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epika</text:span></text:p>
        </text:list-item>
        <text:list-item>
          <text:p text:style-name="P4">Literární forma – <text:span text:style-name="T1">próza</text:span></text:p>
        </text:list-item>
        <text:list-item>
          <text:p text:style-name="P4">Literární žánr – <text:span text:style-name="T1">humoristický román</text:span></text:p>
        </text:list-item>
        <text:list-item>
          <text:p text:style-name="P4">Téma <text:span text:style-name="T2">díla </text:span>– <text:span text:style-name="T1">nesmyslnost války a výsměch jí</text:span></text:p>
        </text:list-item>
        <text:list-item>
          <text:p text:style-name="P4">Motivy <text:span text:style-name="T2">díla</text:span> – <text:span text:style-name="T1">válka, vlastenectví, lidská hloupost, armáda</text:span></text:p>
        </text:list-item>
        <text:list-item>
          <text:p text:style-name="P4">Časoprostor – <text:span text:style-name="T3">1. světová válka; České Budějovice, Praha</text:span></text:p>
        </text:list-item>
        <text:list-item>
          <text:p text:style-name="P4">Zasazení výňatku do kontextu díla – <text:span text:style-name="T4">děj:</text:span></text:p>
        </text:list-item>
      </text:list>
      <text:h text:style-name="P5" text:outline-level="3">Začátek</text:h>
      <text:p text:style-name="P6"><text:bookmark text:name="htoc-za-tek"/>Po atentátu na Františka Ferdinanda d’Este se Švejk v hostinci baví o tom, že brzy vypukne válka. Je za to zatčen a umístěn do léčebny pro choromyslné. Nějakou dobu pracuje jako vojenský sluha pro nadporučíka Lukáše, který je mezi ostatními známý svými milostnými aférami.</text:p>
      <text:h text:style-name="P7" text:outline-level="3"><text:bookmark text:name="htoc-1-3-prvn-t-etina"/>1/3 (první třetina)</text:h>
      <text:p text:style-name="P8">Když opravdu dojde k začátku války, Švejk samozřejmě musí narukovat, a dostává se i s nadporučíkem Lukášem k 91. pěšímu pluku do Českých Budějovic. Poté, co ve vlaku zatáhl za záchrannou brzdu jej z něj vyloučí a on musí zbytek dojít pěšky, přičemž zabloudí. K jeho pluku jej dovede četník, který ho považuje za zběha.</text:p>
      <text:h text:style-name="P9" text:outline-level="3">Polovina</text:h>
      <text:p text:style-name="P10"><text:bookmark text:name="htoc-polovina"/>U pluku se Švejk postupně seznamuje s mnoha dalšími postavami knihy, jako je účetní šikovatel Vaněk, kuchař okultista Jurajda, jednoroční dobrovolník Marek nebo sapér Vodička. Pluk je brzy přemístěn na frontu a Švejk se tak dostává na rakousko-uherské pomezí.</text:p>
      <text:h text:style-name="P7" text:outline-level="3"><text:bookmark text:name="htoc-3-3-t-et-t-etina"/>3/3 (třetí třetina)</text:h>
      <text:p text:style-name="P8">Po dobrodružství ve městě Királyhidy se 91. pěší pluk přesouvá k Haliči na ruskou frontu. Pouť přes Uhry je v knize popsána velmi detailně a autor zde výrazně promítá své názory o nesmyslnosti války. Utahuje si zde také z hlouposti vojenských velitelů.</text:p>
      <text:h text:style-name="P5" text:outline-level="3"><text:soft-page-break/>Konec</text:h>
      <text:p text:style-name="P10"><text:bookmark text:name="htoc-konec"/>Švejk u rybníka potkává ruského zajatce, který se ho lekne a nahý uteče. Švejk si bere jeho uniformu, ale je v ní spatřen maďarskými vojáky a upadne tak omylem do rakouského zajetí. Je odsouzen k trestu smrti, ale naštěstí se celá situace vyřeší a dobře dopadne.</text:p>
      <text:list text:continue-numbering="true" text:style-name="L1">
        <text:list-item>
          <text:p text:style-name="P4"><text:span text:style-name="T5">Kompoziční </text:span>výstavba – <text:span text:style-name="T6">chronologická, román rozdělen na 4 díly</text:span></text:p>
        </text:list-item>
        <text:list-item>
          <text:p text:style-name="P4">Vypravěč – <text:span text:style-name="T7">er-forma</text:span></text:p>
        </text:list-item>
        <text:list-item>
          <text:p text:style-name="P4">Charakteristika postav</text:p>
          <text:list>
            <text:list-item>
              <text:p text:style-name="P11"><text:span text:style-name="Strong_20_Emphasis"><text:span text:style-name="T8">Josef Švejk</text:span></text:span><text:span text:style-name="T8">: prostoduchý dobrák, vždy je nad věcí a nezdary překonává s úsměvem, čímž irituje okolí, má odpor vůči válce, se všemi si rád povídá, je mazaný a nic ho nevyvede z míry </text:span></text:p>
            </text:list-item>
            <text:list-item>
              <text:p text:style-name="P11"><text:span text:style-name="Strong_20_Emphasis"><text:span text:style-name="T8">nadporučík Lukáš</text:span></text:span><text:span text:style-name="T8">: má slabost pro ženy a milostné aféry, je přímý, zásadový a velmi vypočítavý </text:span></text:p>
            </text:list-item>
            <text:list-item>
              <text:p text:style-name="P11"><text:span text:style-name="Strong_20_Emphasis"><text:span text:style-name="T8">paní Müllerová</text:span></text:span><text:span text:style-name="T8">: starší dáma, Švejkova hospodyně </text:span></text:p>
            </text:list-item>
            <text:list-item>
              <text:p text:style-name="P11"><text:span text:style-name="Strong_20_Emphasis"><text:span text:style-name="T8">feldkurát Katz</text:span></text:span><text:span text:style-name="T8">: alkoholik, armádní kněz, je věčně zadlužený</text:span></text:p>
            </text:list-item>
          </text:list>
          <text:p text:style-name="P4"/>
        </text:list-item>
        <text:list-item>
          <text:p text:style-name="P4">Jazykové prostředky – <text:span text:style-name="T7">srozumitelný jazyk, ironický humor, </text:span><text:span text:style-name="T9">vojenský argot</text:span></text:p>
        </text:list-item>
        <text:list-item>
          <text:p text:style-name="P4">Typy promluv – <text:span text:style-name="T7">dialogy, pásmo vypravěče</text:span></text:p>
        </text:list-item>
        <text:list-item>
          <text:p text:style-name="P4">Tropy a figury – <text:span text:style-name="T7">ironie, přirovnání, </text:span><text:span text:style-name="T10">podle ukázky</text:span></text:p>
        </text:list-item>
      </text:list>
      <text:h text:style-name="P3" text:outline-level="2">Literárně-historický kontext</text:h>
      <text:list text:style-name="L2">
        <text:list-item>
          <text:p text:style-name="P12">Zařazení autora do literární(ho)</text:p>
          <text:list>
            <text:list-item>
              <text:p text:style-name="P12">období – <text:span text:style-name="T7">1. polovina 20. století</text:span></text:p>
            </text:list-item>
            <text:list-item>
              <text:p text:style-name="P12">skupiny – <text:span text:style-name="T7">humoristé</text:span></text:p>
            </text:list-item>
            <text:list-item>
              <text:p text:style-name="P12">směru – <text:span text:style-name="T7">humorismus</text:span></text:p>
            </text:list-item>
          </text:list>
        </text:list-item>
        <text:list-item>
          <text:p text:style-name="P12">Další díla od autora – <text:span text:style-name="T11">Galerie Karikatur, Dva tucty povídek</text:span></text:p>
        </text:list-item>
        <text:list-item>
          <text:p text:style-name="P12">Další podobní představitelé</text:p>
          <text:list>
            <text:list-item>
              <text:p text:style-name="P13"><text:span text:style-name="T12">Zdeněk Svěrák</text:span> – <text:span text:style-name="T13">Dobytí Severního pólu Čechem Karlem Němcem</text:span></text:p>
            </text:list-item>
            <text:list-item>
              <text:p text:style-name="P13"><text:span text:style-name="T12">Karel Poláček</text:span> – <text:span text:style-name="T13">Bylo nás pět</text:span></text:p>
            </text:list-item>
            <text:list-item>
              <text:p text:style-name="P13"><text:span text:style-name="T14">Zdeněk Jirotka</text:span> – <text:span text:style-name="T15">Saturnin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Devanagari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oto Serif CJK SC" style:font-family-asian="'Noto Serif CJK SC'" style:font-family-generic-asian="system" style:font-pitch-asian="variable" style:font-size-asian="14pt" style:font-weight-asian="bold" style:font-name-complex="Noto Sans Devanagari" style:font-family-complex="'Noto Sans Devanagari'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23T10:21:25.154250554</dc:date>
    <meta:editing-duration>PT37M51S</meta:editing-duration>
    <meta:editing-cycles>16</meta:editing-cycles>
    <meta:generator>LibreOffice/25.8.6.2$Linux_X86_64 LibreOffice_project/580$Build-2</meta:generator>
    <meta:document-statistic meta:table-count="0" meta:image-count="0" meta:object-count="0" meta:page-count="2" meta:paragraph-count="41" meta:word-count="452" meta:character-count="2804" meta:non-whitespace-character-count="2396"/>
  </office:meta>
</office:document-meta>
</file>