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 style:list-style-name="L1">
      <style:text-properties officeooo:paragraph-rsid="000e6c0e"/>
    </style:style>
    <style:style style:name="P6" style:family="paragraph" style:parent-style-name="Heading_20_3">
      <style:text-properties officeooo:rsid="000e6c0e" officeooo:paragraph-rsid="000e6c0e"/>
    </style:style>
    <style:style style:name="P7" style:family="paragraph" style:parent-style-name="Text_20_body">
      <style:paragraph-properties fo:text-align="justify" style:justify-single-word="false"/>
      <style:text-properties officeooo:rsid="000e6c0e"/>
    </style:style>
    <style:style style:name="P8" style:family="paragraph" style:parent-style-name="Heading_20_3">
      <style:paragraph-properties fo:margin-top="0in" fo:margin-bottom="0.0972in" style:contextual-spacing="false" fo:line-height="115%"/>
      <style:text-properties officeooo:rsid="000e6c0e"/>
    </style:style>
    <style:style style:name="P9" style:family="paragraph" style:parent-style-name="Text_20_body" style:list-style-name="L1">
      <style:text-properties officeooo:rsid="0022997f" officeooo:paragraph-rsid="0022997f"/>
    </style:style>
    <style:style style:name="P10" style:family="paragraph" style:parent-style-name="Text_20_body" style:list-style-name="L1">
      <style:text-properties fo:font-weight="normal" officeooo:rsid="00286d55" officeooo:paragraph-rsid="0022997f" style:font-weight-asian="normal" style:font-weight-complex="normal"/>
    </style:style>
    <style:style style:name="P11" style:family="paragraph" style:parent-style-name="Text_20_body" style:list-style-name="L2">
      <style:text-properties officeooo:rsid="000e6c0e" officeooo:paragraph-rsid="000e6c0e"/>
    </style:style>
    <style:style style:name="P12" style:family="paragraph" style:parent-style-name="Text_20_body" style:list-style-name="L2">
      <style:text-properties officeooo:rsid="002b5ac6" officeooo:paragraph-rsid="002b5ac6"/>
    </style:style>
    <style:style style:name="T1" style:family="text">
      <style:text-properties officeooo:rsid="001fa322"/>
    </style:style>
    <style:style style:name="T2" style:family="text">
      <style:text-properties officeooo:rsid="0020c10f"/>
    </style:style>
    <style:style style:name="T3" style:family="text">
      <style:text-properties officeooo:rsid="0012efe8"/>
    </style:style>
    <style:style style:name="T4" style:family="text">
      <style:text-properties officeooo:rsid="000e6c0e"/>
    </style:style>
    <style:style style:name="T5" style:family="text">
      <style:text-properties officeooo:rsid="0022997f"/>
    </style:style>
    <style:style style:name="T6" style:family="text">
      <style:text-properties fo:font-weight="bold" officeooo:rsid="0013c742" style:font-weight-asian="bold" style:font-weight-complex="bold"/>
    </style:style>
    <style:style style:name="T7" style:family="text">
      <style:text-properties officeooo:rsid="0013c742"/>
    </style:style>
    <style:style style:name="T8" style:family="text">
      <style:text-properties officeooo:rsid="001b6882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weight="normal" officeooo:rsid="00286d55" style:font-weight-asian="normal" style:font-weight-complex="normal"/>
    </style:style>
    <style:style style:name="T12" style:family="text">
      <style:text-properties officeooo:rsid="002b4add"/>
    </style:style>
    <style:style style:name="T13" style:family="text">
      <style:text-properties officeooo:rsid="0026fff9"/>
    </style:style>
    <style:style style:name="T14" style:family="text">
      <style:text-properties officeooo:rsid="002ad8ed"/>
    </style:style>
    <style:style style:name="T15" style:family="text">
      <style:text-properties fo:font-style="italic" fo:font-weight="bold" officeooo:rsid="002ad8ed" style:font-style-asian="italic" style:font-weight-asian="bold" style:font-style-complex="italic" style:font-weight-complex="bold"/>
    </style:style>
    <style:style style:name="T16" style:family="text">
      <style:text-properties fo:font-style="italic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Vítězslav Nezval</text:span> – <text:span text:style-name="T1">Edison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lyricko-epické</text:span></text:p>
        </text:list-item>
        <text:list-item>
          <text:p text:style-name="P4">Literární forma – <text:span text:style-name="T1">poezie</text:span></text:p>
        </text:list-item>
        <text:list-item>
          <text:p text:style-name="P4">Literární žánr – <text:span text:style-name="T2">písmo (</text:span>ó<text:span text:style-name="T1">da</text:span><text:span text:style-name="T2">)</text:span></text:p>
        </text:list-item>
        <text:list-item>
          <text:p text:style-name="P4">Téma <text:span text:style-name="T3">díla </text:span>– <text:span text:style-name="T1">oslavování technického pokroku (konkrétně Edisonova přínosu)</text:span></text:p>
        </text:list-item>
        <text:list-item>
          <text:p text:style-name="P4">Motivy <text:span text:style-name="T3">díla</text:span> – <text:span text:style-name="T1">hrdost, technologie, pokrok, </text:span></text:p>
        </text:list-item>
        <text:list-item>
          <text:p text:style-name="P5"><text:span text:style-name="T4">Časoprostor – </text:span>Praha a New Jersey, <text:span text:style-name="T5">přelom </text:span>19. a 20. století</text:p>
        </text:list-item>
        <text:list-item>
          <text:p text:style-name="P4">Zasazení výňatku do kontextu díla – <text:span text:style-name="T6">děj:</text:span></text:p>
        </text:list-item>
      </text:list>
      <text:h text:style-name="P6" text:outline-level="3">I. zpěv: Setkání se stínem</text:h>
      <text:p text:style-name="P7">Vypravěč se v noci vrací domů Prahou přes most Legií. Potkává „stín“ – hazardního hráče a potenciálního sebevraha. Tento stín symbolizuje pesimismus, prázdnotu a smrt. Vypravěč pociťuje hlubokou melancholii z noci a nicoty.</text:p>
      <text:h text:style-name="P8" text:outline-level="3">II. zpěv: Edisonovo mládí</text:h>
      <text:p text:style-name="P7">Pohled se přenáší do Ameriky. Vypravěč sleduje Edisonovu cestu – jeho chudé dětství, práci prodavače novin ve vlaku a jeho neúnavnou touhu po poznání a experimentování. Edison je zde protikladem „stínu“ z prvního zpěvu.</text:p>
      <text:h text:style-name="P8" text:outline-level="3">III. zpěv: Vynález žárovky</text:h>
      <text:p text:style-name="P7">Stěžejní část oslavující tvůrčí proces. Nezval popisuje tisíce neúspěšných pokusů, únavu a odhodlání, které nakonec vedou k rozsvícení první žárovky. Světlo vítězí nad tmou, civilizace nad přírodou.</text:p>
      <text:h text:style-name="P8" text:outline-level="3">IV. zpěv: Oslava pokroku</text:h>
      <text:p text:style-name="P7">Vize moderního světa poháněného elektřinou. Světlo žárovek mění podobu měst, továrny pracují, telefony zvoní. Práce vynálezce dává životu smysl a chrání lidstvo před zoufalstvím.</text:p>
      <text:h text:style-name="P8" text:outline-level="3">V. zpěv: Návrat k vypravěči</text:h>
      <text:p text:style-name="P7">Vypravěč se vrací do své reality, ale už není zlomený. Uvědomuje si, že i jeho básnická práce je formou „edisonovského“ tvoření. Melancholie prvního zpěvu je přemožena tvůrčím nadšením.</text:p>
      <text:list text:continue-numbering="true" text:style-name="L1">
        <text:list-item>
          <text:p text:style-name="P4"><text:span text:style-name="T7">V</text:span>eršová výstavba – <text:span text:style-name="T1">5 zpěvů, </text:span><text:span text:style-name="T5">refrény na koncích zpěvů</text:span></text:p>
        </text:list-item>
        <text:list-item>
          <text:p text:style-name="P4"><text:span text:style-name="T8">Lyrický subjekt </text:span>– <text:span text:style-name="T5">Básník, jenž hledá smysl života ve vynalézání</text:span></text:p>
        </text:list-item>
        <text:list-item>
          <text:p text:style-name="P4"><text:soft-page-break/>Charakteristika postav</text:p>
          <text:list>
            <text:list-item>
              <text:p text:style-name="P9"><text:span text:style-name="T9">Edison:</text:span><text:span text:style-name="T10"> </text:span><text:span text:style-name="T11">oslavovaný geniální vynálezce, posunul lidstvo vpřed, vynalezl například žárovku</text:span></text:p>
            </text:list-item>
            <text:list-item>
              <text:p text:style-name="P10"><text:span text:style-name="T9">Sebevrah:</text:span> protiklad Edison<text:span text:style-name="T12">a</text:span>, hazardér, neúspěšný, má prázdný život</text:p>
            </text:list-item>
          </text:list>
        </text:list-item>
        <text:list-item>
          <text:p text:style-name="P4">Jazykové prostředky – <text:span text:style-name="T5">rytmus (trochej), </text:span><text:span text:style-name="T13">sdružený rým, asociace (viz téma pásmo)</text:span></text:p>
        </text:list-item>
        <text:list-item>
          <text:p text:style-name="P4">Typy promluv – <text:span text:style-name="T14">nepřímá řeč (pásmo vypravěče)</text:span></text:p>
        </text:list-item>
        <text:list-item>
          <text:p text:style-name="P4">Tropy a figury – <text:span text:style-name="T15">podle ukázky</text:span></text:p>
        </text:list-item>
      </text:list>
      <text:h text:style-name="P3" text:outline-level="2">Literárně-historický kontext</text:h>
      <text:list text:style-name="L2">
        <text:list-item>
          <text:p text:style-name="P11">Zařazení autora do literární(ho)</text:p>
          <text:list>
            <text:list-item>
              <text:p text:style-name="P11">období – <text:span text:style-name="T5">1. polovina 20. století</text:span></text:p>
            </text:list-item>
            <text:list-item>
              <text:p text:style-name="P11">skupiny – <text:span text:style-name="T5">Devětsil</text:span></text:p>
            </text:list-item>
            <text:list-item>
              <text:p text:style-name="P11">směru – <text:span text:style-name="T1">poetismus</text:span></text:p>
            </text:list-item>
          </text:list>
        </text:list-item>
        <text:list-item>
          <text:p text:style-name="P11">Další díla od autora – <text:span text:style-name="T16">Manon Lescaut</text:span></text:p>
        </text:list-item>
        <text:list-item>
          <text:p text:style-name="P11">Další podobní představitelé</text:p>
          <text:list>
            <text:list-item>
              <text:p text:style-name="P12"><text:span text:style-name="T9">Jaroslav Seifert</text:span> – <text:span text:style-name="T16">Na vlnách TSF</text:span></text:p>
            </text:list-item>
            <text:list-item>
              <text:p text:style-name="P12"><text:span text:style-name="T9">Josef Hora</text:span> – <text:span text:style-name="T16">Slunovrat</text:span></text:p>
            </text:list-item>
            <text:list-item>
              <text:p text:style-name="P12"><text:span text:style-name="T9">Jiří Wolker</text:span> – <text:span text:style-name="T16">Host do domu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0972in" fo:margin-bottom="0.0835in" style:contextual-spacing="false"/>
      <style:text-properties style:font-name="Liberation Serif" fo:font-family="'Liberation Serif'" style:font-family-generic="roman" style:font-pitch="variable" fo:font-size="14pt" fo:font-weight="bold" style:font-name-asian="FreeSans" style:font-family-asian="FreeSans" style:font-family-generic-asian="system" style:font-pitch-asian="variable" style:font-size-asian="14pt" style:font-weight-asian="bold" style:font-name-complex="FreeSans" style:font-family-complex="FreeSans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18T19:34:32.061845913</dc:date>
    <meta:editing-duration>PT33M32S</meta:editing-duration>
    <meta:editing-cycles>20</meta:editing-cycles>
    <meta:generator>LibreOffice/26.2.2.2$Linux_X86_64 LibreOffice_project/620$Build-2</meta:generator>
    <meta:document-statistic meta:table-count="0" meta:image-count="0" meta:object-count="0" meta:page-count="2" meta:paragraph-count="38" meta:word-count="334" meta:character-count="2239" meta:non-whitespace-character-count="1944"/>
  </office:meta>
</office:document-meta>
</file>