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automatic-styles>
    <style:style style:name="P1" style:family="paragraph" style:parent-style-name="Title">
      <style:text-properties officeooo:rsid="000d45cb" officeooo:paragraph-rsid="000d45cb" style:script-type="latin"/>
    </style:style>
    <style:style style:name="P2" style:family="paragraph" style:parent-style-name="Heading_20_1">
      <style:text-properties fo:font-style="italic" officeooo:rsid="00101f39" officeooo:paragraph-rsid="00101f39" style:font-style-asian="italic" style:font-style-complex="italic" style:script-type="latin"/>
    </style:style>
    <style:style style:name="P3" style:family="paragraph" style:parent-style-name="Heading_20_2">
      <style:text-properties officeooo:rsid="000e6c0e" officeooo:paragraph-rsid="000e6c0e" style:script-type="latin"/>
    </style:style>
    <style:style style:name="P4" style:family="paragraph" style:parent-style-name="Text_20_body" style:list-style-name="L1">
      <style:text-properties officeooo:rsid="000e6c0e" officeooo:paragraph-rsid="000e6c0e" style:script-type="latin"/>
    </style:style>
    <style:style style:name="P5" style:family="paragraph" style:parent-style-name="Text_20_body">
      <style:paragraph-properties fo:text-align="justify" style:justify-single-word="false"/>
    </style:style>
    <style:style style:name="P6" style:family="paragraph" style:parent-style-name="Text_20_body" style:list-style-name="L1">
      <style:text-properties officeooo:rsid="001b6882" officeooo:paragraph-rsid="001b6882" style:script-type="latin"/>
    </style:style>
    <style:style style:name="P7" style:family="paragraph" style:parent-style-name="Text_20_body" style:list-style-name="L2">
      <style:text-properties officeooo:rsid="000e6c0e" officeooo:paragraph-rsid="000e6c0e" style:script-type="latin"/>
    </style:style>
    <style:style style:name="P8" style:family="paragraph" style:parent-style-name="Text_20_body" style:list-style-name="L2">
      <style:text-properties fo:font-weight="bold" officeooo:rsid="00236a1a" officeooo:paragraph-rsid="00236a1a" style:font-weight-asian="bold" style:font-weight-complex="bold" style:script-type="latin"/>
    </style:style>
    <style:style style:name="T1" style:family="text">
      <style:text-properties officeooo:rsid="00207966"/>
    </style:style>
    <style:style style:name="T2" style:family="text">
      <style:text-properties officeooo:rsid="0012efe8"/>
    </style:style>
    <style:style style:name="T3" style:family="text">
      <style:text-properties fo:font-weight="bold" officeooo:rsid="0013c742" style:font-weight-asian="bold" style:font-weight-complex="bold"/>
    </style:style>
    <style:style style:name="T4" style:family="text">
      <style:text-properties officeooo:rsid="001b6882"/>
    </style:style>
    <style:style style:name="T5" style:family="text">
      <style:text-properties officeooo:rsid="002163b4"/>
    </style:style>
    <style:style style:name="T6" style:family="text">
      <style:text-properties fo:font-weight="bold" style:font-weight-asian="bold" style:font-weight-complex="bold"/>
    </style:style>
    <style:style style:name="T7" style:family="text">
      <style:text-properties officeooo:rsid="0021c949"/>
    </style:style>
    <style:style style:name="T8" style:family="text">
      <style:text-properties fo:font-style="italic" fo:font-weight="bold" officeooo:rsid="0021c949" style:font-style-asian="italic" style:font-weight-asian="bold" style:font-style-complex="italic" style:font-weight-complex="bold"/>
    </style:style>
    <style:style style:name="T9" style:family="text">
      <style:text-properties officeooo:rsid="00236a1a"/>
    </style:style>
    <style:style style:name="T10" style:family="text">
      <style:text-properties fo:font-style="italic" officeooo:rsid="00236a1a" style:font-style-asian="italic" style:font-style-complex="italic"/>
    </style:style>
    <style:style style:name="T11" style:family="text">
      <style:text-properties fo:font-style="normal" officeooo:rsid="00236a1a" style:font-style-asian="normal" style:font-style-complex="normal"/>
    </style:style>
    <style:style style:name="T12" style:family="text">
      <style:text-properties fo:font-weight="normal" style:font-weight-asian="normal" style:font-weight-complex="normal"/>
    </style:style>
    <style:style style:name="T13" style:family="text">
      <style:text-properties fo:font-style="italic" fo:font-weight="normal" style:font-style-asian="italic" style:font-weight-asian="normal" style:font-style-complex="italic" style:font-weight-complex="normal"/>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Rozbor díla: <text:span text:style-name="T1">Karel Čapek</text:span> – <text:span text:style-name="T1">Bílá nemoc</text:span></text:p>
      <text:h text:style-name="P2" text:outline-level="1">Umělecký text</text:h>
      <text:h text:style-name="P3" text:outline-level="2">Analýza uměleckého textu</text:h>
      <text:list text:style-name="L1">
        <text:list-item>
          <text:p text:style-name="P4">Literární druh – <text:span text:style-name="T1">drama</text:span></text:p>
        </text:list-item>
        <text:list-item>
          <text:p text:style-name="P4">Literární forma – <text:span text:style-name="T1">drama</text:span></text:p>
        </text:list-item>
        <text:list-item>
          <text:p text:style-name="P4">Literární žánr – <text:span text:style-name="T1">tragédie</text:span></text:p>
        </text:list-item>
        <text:list-item>
          <text:p text:style-name="P4">Téma <text:span text:style-name="T2">díla </text:span>– <text:span text:style-name="T1">varování před hrozbou fašismu</text:span></text:p>
        </text:list-item>
        <text:list-item>
          <text:p text:style-name="P4">Motivy <text:span text:style-name="T2">díla</text:span> – válka, nemoc, strach, diktatura, odvaha, smrt</text:p>
        </text:list-item>
        <text:list-item>
          <text:p text:style-name="P4">Časoprostor – <text:span text:style-name="T1">30. léta 20. století, neurčený stát, klinika, maršálova kancelář, Galénova ordinace</text:span></text:p>
        </text:list-item>
        <text:list-item>
          <text:p text:style-name="P4">Zasazení výňatku do kontextu díla – <text:span text:style-name="T3">děj:</text:span></text:p>
        </text:list-item>
      </text:list>
      <text:p text:style-name="P5">V úvodu dramatu se představuje vůdce národa, známý jako maršál, který usiluje o zahájení války, což je dobová paralela k Adolfu Hitlerovi, vůdci nacistického Německa. Současně se v téže době v tomto státě šíří neznámá, smrtelná nákaza, která má určité podobnosti s leprou. Hlavním příznakem této nemoci je necitlivá bílá skvrna na těle. Demokraticky smýšlející lékař, Dr. Galén, objeví lék na tuto nebezpečnou nemoc. Nejdříve se rozhodne léčit pouze chudé pacienty a nechává každého platit podle jeho možností.</text:p>
      <text:p text:style-name="P5">Bohaté jedince Dr. Galén odmítá léčit, pokud nejsou ochotni podpořit mír a zastavit válečné úmysly maršála. Mezi maršálovými přáteli je také majitel zbrojovky, baron Krüg, který onemocní touto nemocí. Dr. Galén, který prožil hrůzy války, nechce barona Krüga léčit, dokud nepřestane vyrábět zbraně a nepřistoupí k mírovým snahám. Nakonec baron Krüg spáchá sebevraždu. Později, když maršál mluví k davu, objeví na svém vlastním těle bílou skvrnu.</text:p>
      <text:p text:style-name="P5">Jeho dcera a synovec majitele zbrojovky ho přesvědčují, aby zrušil válku a přijal mírové podmínky. Nakonec je maršál ochoten odložit své plány na válku, pokud ho Dr. Galén vyléčí. Dr. Galén se tedy vydává pro potřebné léky, avšak během návratu je konfrontován fanatickým davem, který ho napadne poté, co křičí, že válka je zlá a dav s tím nesouhlasí. Během tohoto konfliktu někdo z davu vyprázdní Dr. Galénův lékařský kufr a objeví ampulky s lékem, které následně zničí. Tím je uzavřena tragická kapitola příběhu.</text:p>
      <text:list text:continue-numbering="true" text:style-name="L1">
        <text:list-item>
          <text:p text:style-name="P4"><text:span text:style-name="T4">Kompoziční </text:span>výstavba – <text:span text:style-name="T1">chronologická, 3 dějství</text:span></text:p>
        </text:list-item>
        <text:list-item>
          <text:p text:style-name="P4">Vypravěč – <text:span text:style-name="T5">repliky postav, scénické poznámky</text:span></text:p>
        </text:list-item>
        <text:list-item>
          <text:p text:style-name="P4">Charakteristika postav</text:p>
          <text:list>
            <text:list-item>
              <text:p text:style-name="P6"><text:span text:style-name="T6">Dr. Galén</text:span>: demokraticky a humanisticky smýšlející lékař, který nalezne lék na bílou nemoc; <text:span text:style-name="T1">j</text:span>e odhodlaný léčit jen chudé a neúnavně bojovat za mír</text:p>
            </text:list-item>
            <text:list-item>
              <text:p text:style-name="P6"><text:soft-page-break/><text:span text:style-name="T6">maršál</text:span>: diktátor, vůdce národa, má plán na rozpoutání války se sousedním státem; <text:span text:style-name="T1">o</text:span>d něj upustí teprve tehdy, když je také nakažen bílou nemocí</text:p>
            </text:list-item>
            <text:list-item>
              <text:p text:style-name="P6"><text:span text:style-name="T6">baron Krüg</text:span>: majitel zbrojovky, nakazí se bílou nemocí, ale Galén ho odmítá vyléčit, dokud nepřestane vyrábět zbraně – <text:span text:style-name="T1">t</text:span>o baron odmítá a spáchá sebevraždu</text:p>
            </text:list-item>
          </text:list>
          <text:p text:style-name="P4"/>
        </text:list-item>
        <text:list-item>
          <text:p text:style-name="P4">Jazykové prostředky – <text:span text:style-name="T7">odborné výrazy, vulgarismy, spisovný jazyk</text:span></text:p>
        </text:list-item>
        <text:list-item>
          <text:p text:style-name="P4">Typy promluv – <text:span text:style-name="T7">přímá řeč, scénické poznámky</text:span></text:p>
        </text:list-item>
        <text:list-item>
          <text:p text:style-name="P4">Tropy a figury – <text:span text:style-name="T8">podle ukázky</text:span></text:p>
        </text:list-item>
      </text:list>
      <text:h text:style-name="P3" text:outline-level="2">Literárně-historický kontext</text:h>
      <text:list text:style-name="L2">
        <text:list-item>
          <text:p text:style-name="P7">Zařazení autora do literární(ho)</text:p>
          <text:list>
            <text:list-item>
              <text:p text:style-name="P7">období – <text:span text:style-name="T9">1. polovina 20. století</text:span></text:p>
            </text:list-item>
            <text:list-item>
              <text:p text:style-name="P7">skupiny – <text:span text:style-name="T9">samostatný</text:span></text:p>
            </text:list-item>
            <text:list-item>
              <text:p text:style-name="P7">směru – <text:span text:style-name="T9">humanismus</text:span></text:p>
            </text:list-item>
          </text:list>
        </text:list-item>
        <text:list-item>
          <text:p text:style-name="P7">Další díla od autora – <text:span text:style-name="T10">Válka s mloky</text:span><text:span text:style-name="T11">, </text:span><text:span text:style-name="T10">R.U.R.</text:span><text:span text:style-name="T11">, </text:span><text:span text:style-name="T10">Matka</text:span></text:p>
        </text:list-item>
        <text:list-item>
          <text:p text:style-name="P7">Další podobní představitelé</text:p>
          <text:list>
            <text:list-item>
              <text:p text:style-name="P8">Franz Kafka<text:span text:style-name="T12"> – </text:span><text:span text:style-name="T13">Proces</text:span></text:p>
            </text:list-item>
            <text:list-item>
              <text:p text:style-name="P8">George Orwell<text:span text:style-name="T12"> – </text:span><text:span text:style-name="T13">1984</text:span></text:p>
            </text:list-item>
            <text:list-item>
              <text:p text:style-name="P8">Jaroslav Hašek<text:span text:style-name="T12"> – </text:span><text:span text:style-name="T13">Osudy d. v. Švejka za 1. sv. v.</text:span></text:p>
            </text:list-item>
          </text:list>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cs" fo:country="CZ" style:letter-kerning="true" style:font-name-asian="FreeSans"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cs" fo:country="CZ" style:letter-kerning="true" style:font-name-asian="FreeSans" style:font-size-asian="10.5pt" style:language-asian="zh" style:country-asian="CN" style:font-name-complex="Free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FreeSans" style:font-family-asian="Free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12-20T20:33:12.770592338</meta:creation-date>
    <dc:date>2026-04-25T09:55:21.024362130</dc:date>
    <meta:editing-duration>PT29M48S</meta:editing-duration>
    <meta:editing-cycles>14</meta:editing-cycles>
    <meta:generator>LibreOffice/25.8.6.2$Linux_X86_64 LibreOffice_project/580$Build-2</meta:generator>
    <meta:document-statistic meta:table-count="0" meta:image-count="0" meta:object-count="0" meta:page-count="2" meta:paragraph-count="33" meta:word-count="448" meta:character-count="2858" meta:non-whitespace-character-count="2447"/>
  </office:meta>
</office:document-meta>
</file>