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 style:list-style-name="L1">
      <style:text-properties officeooo:paragraph-rsid="000e6c0e"/>
    </style:style>
    <style:style style:name="P6" style:family="paragraph" style:parent-style-name="Text_20_body">
      <style:paragraph-properties fo:text-align="justify" style:justify-single-word="false"/>
      <style:text-properties officeooo:rsid="000e6c0e" officeooo:paragraph-rsid="000e6c0e"/>
    </style:style>
    <style:style style:name="P7" style:family="paragraph" style:parent-style-name="Text_20_body">
      <style:paragraph-properties fo:text-align="justify" style:justify-single-word="false"/>
      <style:text-properties officeooo:rsid="000e6c0e"/>
    </style:style>
    <style:style style:name="P8" style:family="paragraph" style:parent-style-name="Text_20_body" style:list-style-name="L1">
      <style:text-properties officeooo:rsid="001b6882" officeooo:paragraph-rsid="001b6882"/>
    </style:style>
    <style:style style:name="P9" style:family="paragraph" style:parent-style-name="Text_20_body" style:list-style-name="L2">
      <style:text-properties officeooo:rsid="001b6882"/>
    </style:style>
    <style:style style:name="P10" style:family="paragraph" style:parent-style-name="Heading_20_2">
      <style:text-properties fo:language="cs" fo:country="CZ" officeooo:rsid="000e6c0e" officeooo:paragraph-rsid="002d996e"/>
    </style:style>
    <style:style style:name="P11" style:family="paragraph" style:parent-style-name="Text_20_body" style:list-style-name="L3">
      <style:text-properties fo:language="cs" fo:country="CZ" officeooo:rsid="000e6c0e" officeooo:paragraph-rsid="002d996e"/>
    </style:style>
    <style:style style:name="P12" style:family="paragraph" style:parent-style-name="Text_20_body" style:list-style-name="L3">
      <style:text-properties fo:language="cs" fo:country="CZ" officeooo:rsid="002028b5" officeooo:paragraph-rsid="002d996e"/>
    </style:style>
    <style:style style:name="P13" style:family="paragraph" style:parent-style-name="Text_20_body" style:list-style-name="L3">
      <style:text-properties fo:language="cs" fo:country="CZ" fo:font-style="normal" officeooo:rsid="002028b5" officeooo:paragraph-rsid="002d996e" style:font-style-asian="normal" style:font-style-complex="normal"/>
    </style:style>
    <style:style style:name="T1" style:family="text">
      <style:text-properties officeooo:rsid="001e8a0f"/>
    </style:style>
    <style:style style:name="T2" style:family="text">
      <style:text-properties officeooo:rsid="000e6c0e"/>
    </style:style>
    <style:style style:name="T3" style:family="text">
      <style:text-properties officeooo:rsid="0012efe8"/>
    </style:style>
    <style:style style:name="T4" style:family="text">
      <style:text-properties officeooo:rsid="0021b8fc"/>
    </style:style>
    <style:style style:name="T5" style:family="text">
      <style:text-properties officeooo:rsid="00232fd0"/>
    </style:style>
    <style:style style:name="T6" style:family="text">
      <style:text-properties officeooo:rsid="00244d6c"/>
    </style:style>
    <style:style style:name="T7" style:family="text">
      <style:text-properties fo:font-weight="bold" officeooo:rsid="0013c742" style:font-weight-asian="bold" style:font-weight-complex="bold"/>
    </style:style>
    <style:style style:name="T8" style:family="text">
      <style:text-properties fo:font-weight="bold"/>
    </style:style>
    <style:style style:name="T9" style:family="text">
      <style:text-properties fo:font-style="italic"/>
    </style:style>
    <style:style style:name="T10" style:family="text">
      <style:text-properties officeooo:rsid="001b6882"/>
    </style:style>
    <style:style style:name="T11" style:family="text">
      <style:text-properties officeooo:rsid="00285f12"/>
    </style:style>
    <style:style style:name="T12" style:family="text">
      <style:text-properties officeooo:rsid="00297418"/>
    </style:style>
    <style:style style:name="T13" style:family="text">
      <style:text-properties officeooo:rsid="002a1cf4"/>
    </style:style>
    <style:style style:name="T14" style:family="text">
      <style:text-properties officeooo:rsid="002a6e86"/>
    </style:style>
    <style:style style:name="T15" style:family="text">
      <style:text-properties officeooo:rsid="002b3daa"/>
    </style:style>
    <style:style style:name="T16" style:family="text">
      <style:text-properties officeooo:rsid="002b5ad1"/>
    </style:style>
    <style:style style:name="T17" style:family="text">
      <style:text-properties officeooo:rsid="002c238e"/>
    </style:style>
    <style:style style:name="T18" style:family="text">
      <style:text-properties officeooo:rsid="002cc426"/>
    </style:style>
    <style:style style:name="T19" style:family="text">
      <style:text-properties fo:font-style="italic" fo:font-weight="bold" officeooo:rsid="002d609d" style:font-style-asian="italic" style:font-weight-asian="bold" style:font-style-complex="italic" style:font-weight-complex="bold"/>
    </style:style>
    <style:style style:name="T20" style:family="text">
      <style:text-properties officeooo:rsid="0024b3dd"/>
    </style:style>
    <style:style style:name="T21" style:family="text">
      <style:text-properties officeooo:rsid="00235c0d"/>
    </style:style>
    <style:style style:name="T22" style:family="text">
      <style:text-properties fo:font-style="italic" officeooo:rsid="002e41e6" style:font-style-asian="italic" style:font-style-complex="italic"/>
    </style:style>
    <style:style style:name="T23" style:family="text">
      <style:text-properties fo:font-style="italic" officeooo:rsid="0020ba48" style:font-style-asian="italic" style:font-style-complex="italic"/>
    </style:style>
    <style:style style:name="T24" style:family="text">
      <style:text-properties fo:font-style="italic" officeooo:rsid="0034ca5e" style:font-style-asian="italic" style:font-style-complex="italic"/>
    </style:style>
    <style:style style:name="T25" style:family="text">
      <style:text-properties fo:font-style="italic" officeooo:rsid="00234991" style:font-style-asian="italic" style:font-style-complex="italic"/>
    </style:style>
    <style:style style:name="T26" style:family="text">
      <style:text-properties fo:font-weight="bold" style:font-weight-asian="bold" style:font-weight-complex="bold"/>
    </style:style>
    <style:style style:name="T27" style:family="text">
      <style:text-properties fo:font-style="italic" style:font-style-asian="italic" style:font-style-complex="italic"/>
    </style:style>
    <style:style style:name="T28" style:family="text">
      <style:text-properties fo:language="cs" fo:country="CZ" fo:font-style="normal" fo:font-weight="bold" officeooo:rsid="002028b5" style:font-style-asian="normal" style:font-weight-asian="bold" style:font-style-complex="normal" style:font-weight-complex="bold"/>
    </style:style>
    <style:style style:name="T29" style:family="text">
      <style:text-properties fo:language="cs" fo:country="CZ" fo:font-style="normal" officeooo:rsid="002028b5" style:font-style-asian="normal" style:font-style-complex="normal"/>
    </style:style>
    <style:style style:name="T30" style:family="text">
      <style:text-properties fo:language="cs" fo:country="CZ" fo:font-style="italic" officeooo:rsid="002028b5" style:font-style-asian="italic" style:font-style-complex="itali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George Orwell</text:span> – <text:span text:style-name="T1">1984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text:span text:style-name="T1">epika</text:span></text:p>
        </text:list-item>
        <text:list-item>
          <text:p text:style-name="P4">Literární forma – <text:span text:style-name="T1">próza</text:span></text:p>
        </text:list-item>
        <text:list-item>
          <text:p text:style-name="P5"><text:span text:style-name="T2">Literární žánr – </text:span><text:span text:style-name="T1">dystopický román</text:span></text:p>
        </text:list-item>
        <text:list-item>
          <text:p text:style-name="P4">Téma <text:span text:style-name="T3">díla </text:span>– <text:span text:style-name="T4">dopad absolutní moci na člověka</text:span></text:p>
        </text:list-item>
        <text:list-item>
          <text:p text:style-name="P4">Motivy <text:span text:style-name="T3">díla</text:span> – <text:span text:style-name="T5">diktatura, odpor, láska, naděje, zrada</text:span></text:p>
        </text:list-item>
        <text:list-item>
          <text:p text:style-name="P4">Časoprostor – <text:span text:style-name="T6">Lodýn (Oceánie), rok 1984 (fiktivní budoucnost)</text:span></text:p>
        </text:list-item>
        <text:list-item>
          <text:p text:style-name="P4">Zasazení výňatku do kontextu díla – <text:span text:style-name="T7">děj:</text:span></text:p>
        </text:list-item>
      </text:list>
      <text:p text:style-name="P6"><text:span text:style-name="T8">První část: Život v kleci</text:span> Londýn roku 1984 je špinavé, rozpadající se město v Oceánii, jedné ze tří světových supervelmocí. Hlavní hrdina <text:span text:style-name="T8">Winston Smith</text:span> pracuje na Ministerstvu pravdy (v Newspeaku <text:span text:style-name="T9">Miniprav</text:span>), kde jeho úkolem je falšovat historii. Kdykoli Strana změní názor nebo předpověď, Winston musí přepsat staré novinové články tak, aby Strana vypadala neomylně. Oceánii vládne <text:span text:style-name="T8">Velký bratr</text:span>, jehož tvář na plakátech sleduje občany na každém kroku. V každém bytě je obrazovka (<text:span text:style-name="T9">telescreen</text:span>), která neustále vysílá propagandu a zároveň špehuje lidi. Winston v nitru Stranu nenávidí. Svou vzpouru začne tím, že si koupí starý sešit a začne si psát deník, což je „ideozločin“ trestaný smrtí nebo <text:span text:style-name="T1">vaporizací</text:span> (vymazáním z historie). Sleduje vysoce postaveného člena Vnitřní strany <text:span text:style-name="T8">O’Briena</text:span>, o kterém doufá, že patří k tajnému odboji (Bratrstvu).</text:p>
      <text:p text:style-name="P7"><text:span text:style-name="T8">Druhá část: Láska jako politický akt</text:span> Winstona začne sledovat dívka s tmavými vlasy, o které si myslí, že je agentka Ideopolicie. Jednoho dne mu však v chodbě nenápadně podá lístek se vzkazem „Miluji tě“. Dívka se jmenuje <text:span text:style-name="T8">Julie</text:span>. Začnou se tajně scházet – nejdříve v lese, pak v pronajatém pokoji nad vetešnictvím pana Charringtona v chudinské čtvrti proletariátu. Pro Stranu je sex bez účelu plození nových členů zakázán, takže jejich vztah je čistou rebelií. Společně navštíví O’Briena, který jim potvrdí, že odboj existuje, a předá Winstonovi „Knihu“ od Emanuela Goldsteina (nepřítele státu). Kniha vysvětluje, jak totalita funguje: udržuje lidi v bídě a permanentní válce, aby neměli čas přemýšlet. Idyla však končí drsně. Ukáže se, že pan Charrington byl celou dobu agentem Ideopolicie a v pokoji byla za obrazem skrytá obrazovka. Winston a Julie jsou zatčeni.</text:p>
      <text:p text:style-name="P7"><text:span text:style-name="T8">Třetí část: Ministerstvo lásky a konečná porážka</text:span> Winston je odvlečen do cel Ministerstva lásky (<text:span text:style-name="T9">Minilás</text:span>), kde není žádné světlo a čas neexistuje. Jeho mučitelem se stává sám <text:span text:style-name="T8">O’Brien</text:span>. Vysvětluje Winstonovi, že Straně nejde o to, aby ho zabila jako mučedníka, ale aby ho „převychovala“. Chtějí mu vymlátit z hlavy pravdu (že 2 + 2 = 4) a nahradit ji pravdou Strany (2 + 2 = 5). Winston prochází peklem hladu a bití. Nakonec je odveden do obávané <text:span text:style-name="T8">Místnosti 101</text:span>, kde každého čeká jeho největší děs. Pro Winstona jsou to krysy. Když mu O’Brien připevní na obličej masku s hladovými krysami, Winston v nepředstavitelném teroru vykřikne: „Udělejte to Julii! Ne mně!“ Tím zradí poslední věc, která mu zbývala – lásku a lidskou integritu. Závěr ho zastihne jako trosku sedící v kavárně Pod Kaštanem. Potkává Julii, ale oba k sobě cítí jen odpor. Winston sleduje zprávy <text:soft-page-break/>o vítězství na frontě, vzhlédne k portrétu Velkého bratra a cítí upřímné štěstí. Poslední věta románu zní: „Miloval Velkého bratra.“</text:p>
      <text:list xml:id="list84501326972631" text:continue-numbering="true" text:style-name="L1">
        <text:list-item>
          <text:p text:style-name="P4"><text:span text:style-name="T10">Kompoziční</text:span> výstavba – <text:span text:style-name="T11">děj je chronologický, dělený do tří částí</text:span></text:p>
        </text:list-item>
        <text:list-item>
          <text:p text:style-name="P4">Vypravěč – <text:span text:style-name="T11">věevědoucí, er-forma</text:span></text:p>
        </text:list-item>
        <text:list-item>
          <text:p text:style-name="P4">Charakteristika postav</text:p>
          <text:list>
            <text:list-item>
              <text:p text:style-name="P8"><text:span text:style-name="T8">Winston Smith:</text:span> 39letý úředník, fyzicky slabý, ale s touhou po pravdě, <text:span text:style-name="T11">snaží si zachovat vlastní itegritu myšlení</text:span></text:p>
            </text:list-item>
          </text:list>
        </text:list-item>
      </text:list>
      <text:list text:style-name="L2">
        <text:list-item>
          <text:list>
            <text:list-item>
              <text:p text:style-name="P9"><text:span text:style-name="T8">Julie:</text:span> <text:span text:style-name="T12">m</text:span>ladší než Winston, neřeší ideologii, ale chce si užívat života, <text:span text:style-name="T11">její </text:span>rebelie je instinktivní a smyslová</text:p>
            </text:list-item>
            <text:list-item>
              <text:p text:style-name="P9"><text:span text:style-name="T8">O’Brien:</text:span> <text:span text:style-name="T13">v</text:span>ysoce inteligentní fanatik, <text:span text:style-name="T13">m</text:span>iluje moc a věří, že bota šlapající na lidskou tvář je jediným smyslem budoucnosti</text:p>
            </text:list-item>
            <text:list-item>
              <text:p text:style-name="P9"><text:span text:style-name="T8">Velký bratr:</text:span> <text:span text:style-name="T14">i</text:span>kona Strany, <text:span text:style-name="T14">p</text:span>ravděpodobně neexistuje jako člověk, ale jako symbol neomylnosti <text:span text:style-name="T15">a dokonalosti</text:span></text:p>
            </text:list-item>
            <text:list-item>
              <text:p text:style-name="P9"><text:span text:style-name="T8">Emanuel Goldstein:</text:span> <text:span text:style-name="T16">d</text:span>omnělý vůdce odboje, <text:span text:style-name="T16">p</text:span>ravděpodobně je to výmysl Strany, aby měli lidé na koho svalit nenávist</text:p>
            </text:list-item>
          </text:list>
        </text:list-item>
      </text:list>
      <text:list text:continue-list="list84501326972631" text:style-name="L1">
        <text:list-item>
          <text:p text:style-name="P4">Jazykové prostředky – <text:span text:style-name="T17">spisovný jazyk, Newspeak (doublethink, thoughtcrime)</text:span></text:p>
        </text:list-item>
        <text:list-item>
          <text:p text:style-name="P4">Typy promluv – <text:span text:style-name="T18">pásmo vypravěče, přímá řeč, citace z Knihy</text:span></text:p>
        </text:list-item>
        <text:list-item>
          <text:p text:style-name="P4">Tropy a figury – <text:span text:style-name="T19">podle ukázky</text:span></text:p>
        </text:list-item>
      </text:list>
      <text:h text:style-name="P10" text:outline-level="2">Literárně-historický kontext</text:h>
      <text:list text:style-name="L3">
        <text:list-item>
          <text:p text:style-name="P11">Zařazení autora do literární(ho)</text:p>
          <text:list>
            <text:list-item>
              <text:p text:style-name="P11">období – <text:span text:style-name="T20">1. polovina </text:span><text:span text:style-name="T21">20. století</text:span></text:p>
            </text:list-item>
            <text:list-item>
              <text:p text:style-name="P11">skupiny – <text:span text:style-name="T21">světová literatura 20. století</text:span></text:p>
            </text:list-item>
            <text:list-item>
              <text:p text:style-name="P11">směru – <text:span text:style-name="T21">dystopické sci-fi</text:span></text:p>
            </text:list-item>
          </text:list>
        </text:list-item>
        <text:list-item>
          <text:p text:style-name="P11">Další díla od autora – <text:span text:style-name="T22">Farma zvířat</text:span><text:span text:style-name="T23">, Coming </text:span><text:span text:style-name="T24">u</text:span><text:span text:style-name="T23">p for Air </text:span><text:span text:style-name="T25">(Nadechnout se)</text:span></text:p>
        </text:list-item>
        <text:list-item>
          <text:p text:style-name="P11">Další podobní představitelé</text:p>
          <text:list>
            <text:list-item>
              <text:p text:style-name="P12"><text:span text:style-name="T26">Ray Bradbury</text:span> – <text:span text:style-name="T27">451 °F</text:span></text:p>
            </text:list-item>
            <text:list-item>
              <text:p text:style-name="P13"><text:span text:style-name="T26">Arthur C. Clarke</text:span> – <text:span text:style-name="T27">2001: Vesmírná odyssea</text:span></text:p>
            </text:list-item>
            <text:list-item>
              <text:p text:style-name="P13"><text:span text:style-name="T28">Karel Čapek</text:span><text:span text:style-name="T29"> – </text:span><text:span text:style-name="T30">R.U.R.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16T08:44:42.216478868</dc:date>
    <meta:editing-duration>PT29M45S</meta:editing-duration>
    <meta:editing-cycles>30</meta:editing-cycles>
    <meta:generator>LibreOffice/26.2.2.2$Linux_X86_64 LibreOffice_project/620$Build-2</meta:generator>
    <meta:document-statistic meta:table-count="0" meta:image-count="0" meta:object-count="0" meta:page-count="2" meta:paragraph-count="34" meta:word-count="662" meta:character-count="4240" meta:non-whitespace-character-count="3617"/>
  </office:meta>
</office:document-meta>
</file>