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 style:list-style-name="L1">
      <style:text-properties fo:language="cs" fo:country="CZ" officeooo:rsid="000e6c0e" officeooo:paragraph-rsid="0020058c" style:script-type="latin"/>
    </style:style>
    <style:style style:name="P6" style:family="paragraph" style:parent-style-name="Text_20_body" style:list-style-name="L1">
      <style:text-properties fo:language="cs" fo:country="CZ" officeooo:rsid="001b6882" officeooo:paragraph-rsid="001b6882" style:script-type="latin"/>
    </style:style>
    <style:style style:name="P7" style:family="paragraph" style:parent-style-name="Text_20_body" style:list-style-name="L1">
      <style:text-properties fo:language="cs" fo:country="CZ" officeooo:rsid="001b6882" style:script-type="latin"/>
    </style:style>
    <style:style style:name="P8" style:family="paragraph" style:parent-style-name="Text_20_body" style:list-style-name="L1">
      <style:text-properties fo:language="cs" fo:country="CZ" fo:font-weight="bold" officeooo:rsid="0020ca6f" officeooo:paragraph-rsid="0020ca6f" style:font-weight-asian="bold" style:font-weight-complex="bold" style:script-type="latin"/>
    </style:style>
    <style:style style:name="P9" style:family="paragraph" style:parent-style-name="Text_20_body">
      <style:text-properties fo:language="cs" fo:country="CZ" officeooo:rsid="001b6882" style:script-type="latin"/>
    </style:style>
    <style:style style:name="P10" style:family="paragraph" style:parent-style-name="Text_20_body" style:list-style-name="L2">
      <style:text-properties fo:language="cs" fo:country="CZ" officeooo:rsid="000e6c0e" officeooo:paragraph-rsid="000e6c0e" style:script-type="latin"/>
    </style:style>
    <style:style style:name="P11" style:family="paragraph" style:parent-style-name="Text_20_body" style:list-style-name="L2">
      <style:text-properties fo:language="cs" fo:country="CZ" fo:font-weight="bold" officeooo:rsid="00236c47" officeooo:paragraph-rsid="00236c47" style:font-weight-asian="bold" style:font-weight-complex="bold" style:script-type="latin"/>
    </style:style>
    <style:style style:name="P12" style:family="paragraph" style:parent-style-name="Text_20_body" style:list-style-name="L2">
      <style:text-properties fo:language="cs" fo:country="CZ" fo:font-style="normal" fo:font-weight="bold" officeooo:rsid="00236c47" officeooo:paragraph-rsid="00236c47" style:font-style-asian="normal" style:font-weight-asian="bold" style:font-style-complex="normal" style:font-weight-complex="bold" style:script-type="latin"/>
    </style:style>
    <style:style style:name="T1" style:family="text">
      <style:text-properties officeooo:rsid="001c1b47"/>
    </style:style>
    <style:style style:name="T2" style:family="text">
      <style:text-properties officeooo:rsid="001d3652"/>
    </style:style>
    <style:style style:name="T3" style:family="text">
      <style:text-properties officeooo:rsid="0012efe8"/>
    </style:style>
    <style:style style:name="T4" style:family="text">
      <style:text-properties officeooo:rsid="0020058c"/>
    </style:style>
    <style:style style:name="T5" style:family="text">
      <style:text-properties officeooo:rsid="0020ca6f"/>
    </style:style>
    <style:style style:name="T6" style:family="text">
      <style:text-properties officeooo:rsid="001f28ad"/>
    </style:style>
    <style:style style:name="T7" style:family="text">
      <style:text-properties fo:font-weight="bold" officeooo:rsid="0013c742" style:font-weight-asian="bold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1b6882"/>
    </style:style>
    <style:style style:name="T10" style:family="text">
      <style:text-properties fo:font-weight="bold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officeooo:rsid="00227f4b"/>
    </style:style>
    <style:style style:name="T13" style:family="text">
      <style:text-properties fo:font-style="italic" fo:font-weight="bold" officeooo:rsid="00227f4b" style:font-style-asian="italic" style:font-weight-asian="bold" style:font-style-complex="italic" style:font-weight-complex="bold"/>
    </style:style>
    <style:style style:name="T14" style:family="text">
      <style:text-properties officeooo:rsid="00236c47"/>
    </style:style>
    <style:style style:name="T15" style:family="text">
      <style:text-properties officeooo:rsid="0024cc28"/>
    </style:style>
    <style:style style:name="T16" style:family="text">
      <style:text-properties fo:font-style="italic" officeooo:rsid="00236c47" style:font-style-asian="italic" style:font-style-complex="italic"/>
    </style:style>
    <style:style style:name="T17" style:family="text">
      <style:text-properties fo:font-style="italic" fo:font-weight="normal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E. M. Remarque</text:span> – <text:span text:style-name="T1">Na západní frontě klid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epika</text:span></text:p>
        </text:list-item>
        <text:list-item>
          <text:p text:style-name="P4">Literární forma – <text:span text:style-name="T2">próza</text:span></text:p>
        </text:list-item>
        <text:list-item>
          <text:p text:style-name="P4">Literární žánr – <text:span text:style-name="T2">válečný román</text:span></text:p>
        </text:list-item>
        <text:list-item>
          <text:p text:style-name="P5">Téma <text:span text:style-name="T3">díla </text:span>– <text:span text:style-name="T4">t</text:span>otální destrukce fyzické i psychické identity mladého člověka ve válce</text:p>
        </text:list-item>
        <text:list-item>
          <text:p text:style-name="P4">Motivy <text:span text:style-name="T3">díla</text:span> – <text:span text:style-name="T4">kamarádství, </text:span><text:span text:style-name="T5">nesmyslnost války</text:span><text:span text:style-name="T4">, hlad, ztracená generace</text:span></text:p>
        </text:list-item>
        <text:list-item>
          <text:p text:style-name="P4">Časoprostor – <text:span text:style-name="T6">za první světové války, západní frontová linie (Německo)</text:span></text:p>
        </text:list-item>
        <text:list-item>
          <text:p text:style-name="P4">Zasazení výňatku do kontextu díla – <text:span text:style-name="T7">děj:</text:span></text:p>
          <text:list>
            <text:list-item>
              <text:p text:style-name="P4"><text:span text:style-name="T8">expozice</text:span>: zobrazení aktuální situace na frontě, popis prvních zkušeností s válkou</text:p>
            </text:list-item>
            <text:list-item>
              <text:p text:style-name="P4"><text:span text:style-name="T8">kolize</text:span>: Paulův návrat domů, jeho neschopnost rozumět ostatním</text:p>
            </text:list-item>
            <text:list-item>
              <text:p text:style-name="P4"><text:span text:style-name="T8">krize</text:span>: Paulovo první přímé zabití, smrt Katzy</text:p>
            </text:list-item>
            <text:list-item>
              <text:p text:style-name="P4"><text:span text:style-name="T8">závěr</text:span>: Paul umírá na západní frontě v den neobvyklého klidu</text:p>
            </text:list-item>
          </text:list>
        </text:list-item>
        <text:list-item>
          <text:p text:style-name="P4"><text:span text:style-name="T9">Kompoziční </text:span>výstavba – <text:span text:style-name="T6">chronologická s prvky retrospektivy, členěno do „epizod“ (řada frontových výjevů)</text:span></text:p>
        </text:list-item>
        <text:list-item>
          <text:p text:style-name="P4">Vypravěč<text:span text:style-name="T9"> </text:span>– <text:span text:style-name="T6">ich-forma, z pohledu Pavla</text:span></text:p>
        </text:list-item>
        <text:list-item>
          <text:p text:style-name="P4">Charakteristika postav</text:p>
          <text:list>
            <text:list-item>
              <text:p text:style-name="P6"><text:span text:style-name="T10">Pavel Bäumer:</text:span> <text:span text:style-name="T6">v</text:span>ypravěč, citlivý mladík, který rád psal básně, ale válka v něm všechno lidské otupila</text:p>
            </text:list-item>
            <text:list-item>
              <text:p text:style-name="P7"><text:span text:style-name="T10">Stanislav Katczinsky (Kat):</text:span> <text:span text:style-name="T6">s</text:span>ymbol lidové moudrosti a praktičnosti, <text:span text:style-name="T6">j</text:span>e oporou celé skupiny</text:p>
            </text:list-item>
            <text:list-item>
              <text:p text:style-name="P8">Albert Kropp:<text:span text:style-name="T11"> spolužák Pavla, nakonec mu amputují nohu a on život vzdává</text:span></text:p>
            </text:list-item>
            <text:list-item>
              <text:p text:style-name="P7"><text:span text:style-name="T10">Kantorek:</text:span> <text:span text:style-name="T6">t</text:span>řídní profesor, představitel starší generace, která poslala mladé na smrt, aniž by sama tušila, co válka obnáší</text:p>
            </text:list-item>
            <text:list-item>
              <text:p text:style-name="P7"><text:span text:style-name="T10">Himmelstoss:</text:span> <text:span text:style-name="T6">z</text:span>áporná postava, zosobnění vojenské šikany a omezenost</text:p>
            </text:list-item>
          </text:list>
        </text:list-item>
      </text:list>
      <text:p text:style-name="P9"/>
      <text:list text:continue-numbering="true" text:style-name="L1">
        <text:list-item>
          <text:p text:style-name="P4">Jazykové prostředky – <text:span text:style-name="T12">hovorové výrazy, vojelský slang</text:span></text:p>
        </text:list-item>
        <text:list-item>
          <text:p text:style-name="P4">Typy promluv – <text:span text:style-name="T12">přímá řeč, pásmo vypravěče</text:span></text:p>
        </text:list-item>
        <text:list-item>
          <text:p text:style-name="P4"><text:soft-page-break/>Tropy a figury – <text:span text:style-name="T12">kontrast (reportážní pasáže o průběhu války X lyrické popisy – úvahy o domově, přírodě), </text:span><text:span text:style-name="T13">podle ukázky</text:span></text:p>
        </text:list-item>
      </text:list>
      <text:h text:style-name="P3" text:outline-level="2">Literárně-historický kontext</text:h>
      <text:list text:style-name="L2">
        <text:list-item>
          <text:p text:style-name="P10">Zařazení autora do literární(ho)</text:p>
          <text:list>
            <text:list-item>
              <text:p text:style-name="P10">období – <text:span text:style-name="T14">1. polovina 20. století</text:span></text:p>
            </text:list-item>
            <text:list-item>
              <text:p text:style-name="P10">skupiny – <text:span text:style-name="T6">ztracená generace</text:span></text:p>
            </text:list-item>
            <text:list-item>
              <text:p text:style-name="P10">směru – <text:span text:style-name="T6">realismus, </text:span><text:span text:style-name="T15">naturalismus</text:span></text:p>
            </text:list-item>
          </text:list>
        </text:list-item>
        <text:list-item>
          <text:p text:style-name="P10">Další díla od autora – <text:span text:style-name="T16">Tři kamarádi</text:span></text:p>
        </text:list-item>
        <text:list-item>
          <text:p text:style-name="P10">Další podobní představitelé</text:p>
          <text:list>
            <text:list-item>
              <text:p text:style-name="P11">Ernest Hemingway<text:span text:style-name="T11"> – </text:span><text:span text:style-name="T17">Stařec a moře</text:span></text:p>
            </text:list-item>
            <text:list-item>
              <text:p text:style-name="P12">John Steinbeck<text:span text:style-name="T11"> – </text:span><text:span text:style-name="T17">O myších a lidech</text:span></text:p>
            </text:list-item>
            <text:list-item>
              <text:p text:style-name="P12">Viktor Dyk<text:span text:style-name="T11"> – </text:span><text:span text:style-name="T17">Krysař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16T13:16:04.954581138</dc:date>
    <meta:editing-duration>PT37M12S</meta:editing-duration>
    <meta:editing-cycles>21</meta:editing-cycles>
    <meta:generator>LibreOffice/26.2.2.2$Linux_X86_64 LibreOffice_project/620$Build-2</meta:generator>
    <meta:document-statistic meta:table-count="0" meta:image-count="0" meta:object-count="0" meta:page-count="2" meta:paragraph-count="35" meta:word-count="281" meta:character-count="1825" meta:non-whitespace-character-count="1589"/>
  </office:meta>
</office:document-meta>
</file>