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Devanagari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 style:list-style-name="L1">
      <style:text-properties officeooo:rsid="000e6c0e" officeooo:paragraph-rsid="0014c95b"/>
    </style:style>
    <style:style style:name="P6" style:family="paragraph" style:parent-style-name="Text_20_body" style:list-style-name="L1">
      <style:text-properties officeooo:paragraph-rsid="0014c95b"/>
    </style:style>
    <style:style style:name="P7" style:family="paragraph" style:parent-style-name="Text_20_body" style:list-style-name="L1">
      <style:text-properties officeooo:paragraph-rsid="001c30fa"/>
    </style:style>
    <style:style style:name="P8" style:family="paragraph" style:parent-style-name="Text_20_body" style:list-style-name="L1">
      <style:text-properties fo:language="cs" fo:country="CZ" officeooo:paragraph-rsid="001c30fa"/>
    </style:style>
    <style:style style:name="P9" style:family="paragraph" style:parent-style-name="Text_20_body" style:list-style-name="L1">
      <style:text-properties fo:font-weight="normal" officeooo:rsid="001c30fa" officeooo:paragraph-rsid="001c30fa" style:font-weight-asian="normal" style:font-weight-complex="normal"/>
    </style:style>
    <style:style style:name="P10" style:family="paragraph" style:parent-style-name="Text_20_body" style:list-style-name="L1"/>
    <style:style style:name="P11" style:family="paragraph" style:parent-style-name="Text_20_body" style:list-style-name="L1">
      <style:text-properties fo:language="cs" fo:country="CZ" officeooo:paragraph-rsid="0014c95b"/>
    </style:style>
    <style:style style:name="P12" style:family="paragraph" style:parent-style-name="Text_20_body" style:list-style-name="L1">
      <style:text-properties officeooo:rsid="000e6c0e" officeooo:paragraph-rsid="00184e8d"/>
    </style:style>
    <style:style style:name="P13" style:family="paragraph" style:parent-style-name="Text_20_body" style:list-style-name="L2">
      <style:text-properties officeooo:rsid="000e6c0e" officeooo:paragraph-rsid="000e6c0e"/>
    </style:style>
    <style:style style:name="P14" style:family="paragraph" style:parent-style-name="Text_20_body" style:list-style-name="L2">
      <style:text-properties officeooo:paragraph-rsid="0019e6e1"/>
    </style:style>
    <style:style style:name="P15" style:family="paragraph" style:parent-style-name="Heading_20_2">
      <style:text-properties officeooo:rsid="00101f39" officeooo:paragraph-rsid="00101f39"/>
    </style:style>
    <style:style style:name="P16" style:family="paragraph" style:parent-style-name="Text_20_body" style:list-style-name="L3">
      <style:text-properties officeooo:rsid="00101f39" officeooo:paragraph-rsid="00101f39"/>
    </style:style>
    <style:style style:name="T1" style:family="text">
      <style:text-properties officeooo:rsid="0020f6ba"/>
    </style:style>
    <style:style style:name="T2" style:family="text">
      <style:text-properties officeooo:rsid="0014c95b"/>
    </style:style>
    <style:style style:name="T3" style:family="text">
      <style:text-properties officeooo:rsid="0012efe8"/>
    </style:style>
    <style:style style:name="T4" style:family="text">
      <style:text-properties fo:language="cs" fo:country="CZ"/>
    </style:style>
    <style:style style:name="T5" style:family="text">
      <style:text-properties fo:language="cs" fo:country="CZ" officeooo:rsid="00161b99"/>
    </style:style>
    <style:style style:name="T6" style:family="text">
      <style:text-properties officeooo:rsid="000e6c0e"/>
    </style:style>
    <style:style style:name="T7" style:family="text">
      <style:text-properties fo:font-weight="bold" officeooo:rsid="001c30fa" style:font-weight-asian="bold" style:font-weight-complex="bold"/>
    </style:style>
    <style:style style:name="T8" style:family="text">
      <style:text-properties fo:font-weight="normal" officeooo:rsid="001c30fa" style:font-weight-asian="normal" style:font-weight-complex="normal"/>
    </style:style>
    <style:style style:name="T9" style:family="text">
      <style:text-properties officeooo:rsid="00161b99"/>
    </style:style>
    <style:style style:name="T10" style:family="text">
      <style:text-properties officeooo:rsid="00167262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language="cs" fo:country="CZ" fo:font-weight="bold" style:font-weight-asian="bold" style:font-weight-complex="bold"/>
    </style:style>
    <style:style style:name="T13" style:family="text">
      <style:text-properties fo:language="cs" fo:country="CZ" officeooo:rsid="00184e8d"/>
    </style:style>
    <style:style style:name="T14" style:family="text">
      <style:text-properties officeooo:rsid="0019e6e1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Alexandr Solženicyn</text:span> – <text:span text:style-name="T1">Jeden Den Ivana Děnisoviče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2">epika</text:span></text:p>
        </text:list-item>
        <text:list-item>
          <text:p text:style-name="P4">Literární forma – <text:span text:style-name="T2">próza</text:span></text:p>
        </text:list-item>
        <text:list-item>
          <text:p text:style-name="P4">Literární žánr – realistická / dokumentární novela (někdy označováno jako „táborová próza“)</text:p>
        </text:list-item>
        <text:list-item>
          <text:p text:style-name="P5">Téma <text:span text:style-name="T3">díla </text:span>– <text:span text:style-name="T4">každodenní život v gulagu, boj o přežití, zachování lidskosti</text:span></text:p>
        </text:list-item>
        <text:list-item>
          <text:p text:style-name="P5">Motivy <text:span text:style-name="T3">díla</text:span> – <text:span text:style-name="T4">mráz, hlad, šikanování vězňů, práce, drobné radosti, pořádek a disciplína, lidská důstojnost</text:span></text:p>
        </text:list-item>
        <text:list-item>
          <text:p text:style-name="P5">Časoprostor</text:p>
          <text:list>
            <text:list-item>
              <text:p text:style-name="P6"><text:span text:style-name="Strong_20_Emphasis"><text:span text:style-name="T4">místo</text:span></text:span><text:span text:style-name="T4"> – sovětský pracovní tábor na Sibiři</text:span></text:p>
            </text:list-item>
            <text:list-item>
              <text:p text:style-name="P5"><text:span text:style-name="Strong_20_Emphasis"><text:span text:style-name="T4">čas</text:span></text:span><text:span text:style-name="T4"> – </text:span><text:span text:style-name="T5">50. léta 20. století</text:span></text:p>
            </text:list-item>
          </text:list>
        </text:list-item>
        <text:list-item>
          <text:p text:style-name="P7"><text:span text:style-name="T6">Zasazení výňatku do kontextu díla – </text:span><text:span text:style-name="T7">děj</text:span><text:span text:style-name="T8">:</text:span></text:p>
          <text:p text:style-name="P7"><text:span text:style-name="T4">Novela zachycuje</text:span><text:span text:style-name="Strong_20_Emphasis"><text:span text:style-name="T4"> jediný den</text:span></text:span><text:span text:style-name="T4"> vězně </text:span><text:span text:style-name="Strong_20_Emphasis"><text:span text:style-name="T4">Ivana Denisoviče Šuchova</text:span></text:span><text:span text:style-name="T4">, který je držen v sovětském pracovním táboře (gulagu) během 50. let. Ivan Denisovič je odsouzen na základě vykonstruovaného obvinění ze špionáže. Každý den je pro něj bojem o přežití, ale také o zachování lidské důstojnosti. Příběh ukazuje typický den v táboře:</text:span></text:p>
          <text:list>
            <text:list-item>
              <text:p text:style-name="P8">ranní budíček v krutém mrazu,</text:p>
            </text:list-item>
            <text:list-item>
              <text:p text:style-name="P8">přečíslení a přesuny vězňů,</text:p>
            </text:list-item>
            <text:list-item>
              <text:p text:style-name="P8">tvrdou práci na stavbě,</text:p>
            </text:list-item>
            <text:list-item>
              <text:p text:style-name="P8">snahu obstarat si lepší jídlo, teplo nebo drobné výhody,</text:p>
            </text:list-item>
            <text:list-item>
              <text:p text:style-name="P8">a večerní návrat do baráku.</text:p>
            </text:list-item>
          </text:list>
          <text:p text:style-name="P9"><text:span text:style-name="T4">Navzdory nelidským podmínkám si Ivan udržuje </text:span><text:span text:style-name="Strong_20_Emphasis"><text:span text:style-name="T4">pracovitost, skromnost a vnitřní čestnost</text:span></text:span><text:span text:style-name="T4">. Nepodléhá zoufalství ani brutalitě.<text:line-break/>Novela končí relativně „dobře“ – den neskončil nejhůře: Šuchov se dobře najedl, nikdo ho neudal, a dokonce se mu podařila práce, která ho uspokojila. Je to však ironie – „dobrým dnem“ je den, kdy člověk </text:span><text:span text:style-name="Emphasis"><text:span text:style-name="T4">jen nestrádá o trochu víc než obvykle</text:span></text:span><text:span text:style-name="T4">.</text:span></text:p>
          <text:p text:style-name="P4"/>
        </text:list-item>
        <text:list-item>
          <text:p text:style-name="P4">Kompoziční výstavba – <text:span text:style-name="T9">chronologická kompozice s retrospektivními mini epizodami (vzpomínky)</text:span></text:p>
        </text:list-item>
        <text:list-item>
          <text:p text:style-name="P4"><text:soft-page-break/>Vypravěč – <text:span text:style-name="T10">er-forma, vševědoucí vypravěč</text:span></text:p>
        </text:list-item>
        <text:list-item>
          <text:p text:style-name="P4">Charakteristika postav</text:p>
          <text:list>
            <text:list-item>
              <text:p text:style-name="P10"><text:span text:style-name="Strong_20_Emphasis"><text:span text:style-name="T11">Ivan Denisovič Šuchov</text:span></text:span></text:p>
              <text:list>
                <text:list-item>
                  <text:p text:style-name="P11">obyčejný venkovan, pracovitý, poctivý</text:p>
                </text:list-item>
                <text:list-item>
                  <text:p text:style-name="P11">nesmí si stěžovat, protože by tím zhoršil svou pozici</text:p>
                </text:list-item>
                <text:list-item>
                  <text:p text:style-name="P11">udržuje si lidskost drobnými rituály (správně uvařená kaše, pečlivá práce)</text:p>
                </text:list-item>
              </text:list>
            </text:list-item>
            <text:list-item>
              <text:p text:style-name="P10"><text:span text:style-name="Strong_20_Emphasis"><text:span text:style-name="T11">Alyoša (Baptista)</text:span></text:span></text:p>
              <text:list>
                <text:list-item>
                  <text:p text:style-name="P11">hluboce věřící vězeň, dodává ostatním určitou naději a duchovní sílu</text:p>
                </text:list-item>
              </text:list>
            </text:list-item>
            <text:list-item>
              <text:p text:style-name="P10"><text:span text:style-name="T11">Ť</text:span><text:span text:style-name="Strong_20_Emphasis"><text:span text:style-name="T12">urin</text:span></text:span></text:p>
              <text:list>
                <text:list-item>
                  <text:p text:style-name="P11">vůdce brigády, spravedlivý, vězni ho respektují</text:p>
                </text:list-item>
                <text:list-item>
                  <text:p text:style-name="P11">jeho cílem je mít brigádu semknutou a chránit ji před dozory</text:p>
                </text:list-item>
              </text:list>
            </text:list-item>
            <text:list-item>
              <text:p text:style-name="P10"><text:span text:style-name="Strong_20_Emphasis"><text:span text:style-name="T11">Fetiukov, Buinovskij, Kilgas</text:span></text:span></text:p>
              <text:list>
                <text:list-item>
                  <text:p text:style-name="P11">další vězni, kteří reprezentují různé způsoby přežití (podlézání, hrdost, solidarita)</text:p>
                </text:list-item>
              </text:list>
            </text:list-item>
          </text:list>
          <text:p text:style-name="P4"/>
        </text:list-item>
        <text:list-item>
          <text:p text:style-name="P12">Jazykové prostředky – <text:span text:style-name="T4">jednoduchý, hovorový, místy drsný jazyk</text:span></text:p>
        </text:list-item>
        <text:list-item>
          <text:p text:style-name="P12">Typy promluv – <text:span text:style-name="T4">převládají popisy a věcné konstatování, </text:span><text:span text:style-name="T13">dále Šuchovovy vnitřní monology</text:span></text:p>
        </text:list-item>
        <text:list-item>
          <text:p text:style-name="P4">Tropy a figury – ???</text:p>
        </text:list-item>
      </text:list>
      <text:h text:style-name="P3" text:outline-level="2">Literárně-historický kontext</text:h>
      <text:list text:style-name="L2">
        <text:list-item>
          <text:p text:style-name="P13">Zařazení autora do literární(ho)</text:p>
          <text:list>
            <text:list-item>
              <text:p text:style-name="P13">období – <text:span text:style-name="T14">2. polovina 20. století</text:span></text:p>
            </text:list-item>
            <text:list-item>
              <text:p text:style-name="P13">skupiny – <text:span text:style-name="T14">nezařazen / samostatný autor</text:span></text:p>
            </text:list-item>
            <text:list-item>
              <text:p text:style-name="P13">směru – <text:span text:style-name="T14">existencialismus</text:span></text:p>
            </text:list-item>
          </text:list>
        </text:list-item>
        <text:list-item>
          <text:p text:style-name="P13">Další díla od autora – <text:span text:style-name="T14">Souostroví Gulag, Rakovina</text:span></text:p>
        </text:list-item>
        <text:list-item>
          <text:p text:style-name="P13">Další podobní představitelé</text:p>
          <text:list>
            <text:list-item>
              <text:p text:style-name="P14"><text:span text:style-name="T4">Varlam Šalamov – </text:span><text:span text:style-name="Emphasis"><text:span text:style-name="T4">Kolymské povídky</text:span></text:span></text:p>
            </text:list-item>
            <text:list-item>
              <text:p text:style-name="P14"><text:span text:style-name="T4">Jevgenij Ginzburg – </text:span><text:span text:style-name="Emphasis"><text:span text:style-name="T4">Strmá cesta</text:span></text:span></text:p>
            </text:list-item>
            <text:list-item>
              <text:p text:style-name="P14"><text:span text:style-name="T4">George Orwell – </text:span><text:span text:style-name="Emphasis"><text:span text:style-name="T4">1984</text:span></text:span><text:span text:style-name="T4">, </text:span><text:span text:style-name="Emphasis"><text:span text:style-name="T4">Farma zvířat</text:span></text:span></text:p>
            </text:list-item>
            <text:list-item>
              <text:p text:style-name="P14"><text:span text:style-name="T4">Arthur Koestler – </text:span><text:span text:style-name="Emphasis"><text:span text:style-name="T4">Tma o polednách</text:span></text:span></text:p>
            </text:list-item>
          </text:list>
        </text:list-item>
      </text:list>
      <text:h text:style-name="P2" text:outline-level="1"><text:soft-page-break/>Neumělecký text</text:h>
      <text:h text:style-name="P15" text:outline-level="2">Analýza neuměleckého textu</text:h>
      <text:list text:style-name="L3">
        <text:list-item>
          <text:p text:style-name="P16">Hlavní myšlenka textu – ???</text:p>
        </text:list-item>
        <text:list-item>
          <text:p text:style-name="P16">Souvislost s uměleckým textem – ???</text:p>
        </text:list-item>
        <text:list-item>
          <text:p text:style-name="P16">Funkcní styl – ???</text:p>
        </text:list-item>
        <text:list-item>
          <text:p text:style-name="P16">Slohový postup – ???</text:p>
        </text:list-item>
        <text:list-item>
          <text:p text:style-name="P16">Slohový útvar – ???</text:p>
        </text:list-item>
        <text:list-item>
          <text:p text:style-name="P16">Kompoziční výstavba – ???</text:p>
        </text:list-item>
        <text:list-item>
          <text:p text:style-name="P16">Jazykové prostředky – ???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Devanagari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0972in" fo:margin-bottom="0.0835in" style:contextual-spacing="false"/>
      <style:text-properties style:font-name="Liberation Serif" fo:font-family="'Liberation Serif'" style:font-family-generic="roman" style:font-pitch="variable" fo:font-size="14pt" fo:font-weight="bold" style:font-name-asian="Noto Serif CJK SC" style:font-family-asian="'Noto Serif CJK SC'" style:font-family-generic-asian="system" style:font-pitch-asian="variable" style:font-size-asian="14pt" style:font-weight-asian="bold" style:font-name-complex="Noto Sans Devanagari" style:font-family-complex="'Noto Sans Devanagari'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5-12-23T19:52:05.159921120</dc:date>
    <meta:editing-duration>PT23M59S</meta:editing-duration>
    <meta:editing-cycles>13</meta:editing-cycles>
    <meta:generator>LibreOffice/25.8.3.2$Linux_X86_64 LibreOffice_project/580$Build-2</meta:generator>
    <meta:document-statistic meta:table-count="0" meta:image-count="0" meta:object-count="0" meta:page-count="3" meta:paragraph-count="58" meta:word-count="437" meta:character-count="2816" meta:non-whitespace-character-count="2456"/>
  </office:meta>
</office:document-meta>
</file>