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OpenSymbol1" svg:font-family="OpenSymbol"/>
  </office:font-face-decls>
  <office:automatic-styles>
    <style:style style:name="P1" style:family="paragraph" style:parent-style-name="Title">
      <style:text-properties fo:language="cs" fo:country="CZ" officeooo:paragraph-rsid="000d45cb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fo:language="cs" fo:country="CZ" officeooo:rsid="000e6c0e" officeooo:paragraph-rsid="000e6c0e"/>
    </style:style>
    <style:style style:name="P4" style:family="paragraph" style:parent-style-name="Text_20_body" style:list-style-name="L1">
      <style:text-properties fo:language="cs" fo:country="CZ" officeooo:rsid="000e6c0e" officeooo:paragraph-rsid="000e6c0e"/>
    </style:style>
    <style:style style:name="P5" style:family="paragraph" style:parent-style-name="Text_20_body">
      <style:paragraph-properties fo:text-align="justify" style:justify-single-word="false"/>
      <style:text-properties fo:language="cs" fo:country="CZ" officeooo:rsid="000e6c0e" officeooo:paragraph-rsid="000e6c0e"/>
    </style:style>
    <style:style style:name="P6" style:family="paragraph" style:parent-style-name="Text_20_body" style:list-style-name="L1">
      <style:text-properties fo:language="cs" fo:country="CZ" officeooo:rsid="001b6882" officeooo:paragraph-rsid="001b6882"/>
    </style:style>
    <style:style style:name="P7" style:family="paragraph" style:parent-style-name="Text_20_body">
      <style:text-properties fo:language="cs" fo:country="CZ" officeooo:rsid="000e6c0e" officeooo:paragraph-rsid="000e6c0e"/>
    </style:style>
    <style:style style:name="P8" style:family="paragraph" style:parent-style-name="Text_20_body" style:list-style-name="L2">
      <style:text-properties fo:language="cs" fo:country="CZ" officeooo:rsid="000e6c0e" officeooo:paragraph-rsid="000e6c0e"/>
    </style:style>
    <style:style style:name="P9" style:family="paragraph" style:parent-style-name="Text_20_body" style:list-style-name="L2">
      <style:text-properties fo:language="cs" fo:country="CZ" officeooo:rsid="000e6c0e" officeooo:paragraph-rsid="001e3a2f"/>
    </style:style>
    <style:style style:name="P10" style:family="paragraph" style:parent-style-name="Text_20_body" style:list-style-name="L2">
      <style:text-properties officeooo:paragraph-rsid="001e3a2f"/>
    </style:style>
    <style:style style:name="T1" style:family="text">
      <style:text-properties officeooo:rsid="000d45cb"/>
    </style:style>
    <style:style style:name="T2" style:family="text">
      <style:text-properties officeooo:rsid="001e3a2f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b6882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tyle="italic" officeooo:rsid="001e3a2f" style:font-style-asian="italic" style:font-style-complex="italic"/>
    </style:style>
    <style:style style:name="T8" style:family="text">
      <style:text-properties fo:language="cs" fo:country="CZ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1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1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1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1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1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1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1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1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1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1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1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1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1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1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1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1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1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1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1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1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ozbor díla: </text:span>Fjodor Michajlovič Dostojevskij – Zločin a trest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epika</text:span></text:p>
        </text:list-item>
        <text:list-item>
          <text:p text:style-name="P4">Literární forma – <text:span text:style-name="T2">próza</text:span></text:p>
        </text:list-item>
        <text:list-item>
          <text:p text:style-name="P4">Literární žánr – <text:span text:style-name="T2">psychologický román</text:span></text:p>
        </text:list-item>
        <text:list-item>
          <text:p text:style-name="P4">Téma <text:span text:style-name="T3">díla </text:span>– hranice lidské morálky</text:p>
        </text:list-item>
        <text:list-item>
          <text:p text:style-name="P4">Motivy <text:span text:style-name="T3">díla</text:span> – zločin, svědomí, výčitky, trest</text:p>
        </text:list-item>
        <text:list-item>
          <text:p text:style-name="P4">Časoprostor – 19. století, Petrohrad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Student Rodion Raskolnikov, žijící v bídě, se rozhodne zavraždit starou lichvářku, kterou považuje za „zbytečnou“ bytost, a tím si dokázat, že patří mezi výjimečné lidi stojící nad zákonem. Při činu však neplánovaně zabije i její sestru Lizavetu. Po vraždě je sužován výčitkami, paranoiou a strachem z odhalení. Vyšetřovatel Porfirij Petrovich ho psychologicky usvědčuje, zatímco Sonja Marmeladovová ho vede k přiznání a pokání. Raskolnikov se nakonec přizná, je odsouzen k trestu na Sibiři a postupně dochází k vnitřní proměně a možnosti duchovní obnovy.</text:p>
      <text:list text:continue-numbering="true" text:style-name="L1">
        <text:list-item>
          <text:p text:style-name="P4"><text:span text:style-name="T5">Kompoziční </text:span>výstavba – chronologická, s retrospektivami a vnitřními monology</text:p>
        </text:list-item>
        <text:list-item>
          <text:p text:style-name="P4">Vypravěč – er-forma, vševědoucí vypravěč s hlubokým vhledem do psychiky postav</text:p>
        </text:list-item>
        <text:list-item>
          <text:p text:style-name="P4">Charakteristika postav</text:p>
          <text:list>
            <text:list-item>
              <text:p text:style-name="P6"><text:span text:style-name="T6">Rodion Romanovič Raskolnikov</text:span> – inteligentní, hrdý, rozpolcený; autor teorie „výjimečných lidí“, postupně zlomený svědomím.</text:p>
            </text:list-item>
            <text:list-item>
              <text:p text:style-name="P6"><text:span text:style-name="T6">Sonja Marmeladovová</text:span> – chudá, hluboce věřící, obětavá; morální opora Raskolnikova.</text:p>
            </text:list-item>
            <text:list-item>
              <text:p text:style-name="P6"><text:span text:style-name="T6">Porfirij Petrovich </text:span>– vyšetřovatel, inteligentní psycholog, mistr nepřímého nátlaku.</text:p>
            </text:list-item>
            <text:list-item>
              <text:p text:style-name="P6"><text:span text:style-name="T6">Dmitrij Razumichin</text:span> – Raskolnikovův přítel, čestný, praktický, lidský.</text:p>
            </text:list-item>
            <text:list-item>
              <text:p text:style-name="P6"><text:span text:style-name="T6">Avdotja Romanovna (Duňa)</text:span> – Raskolnikovova sestra, hrdá, obětavá, mravně pevná.</text:p>
            </text:list-item>
            <text:list-item>
              <text:p text:style-name="P6"><text:span text:style-name="T6">Arkádij Ivanovič Svidrigajlov </text:span>– cynický, morálně zkažený muž, temný protějšek Raskolnikova.</text:p>
            </text:list-item>
          </text:list>
        </text:list-item>
      </text:list>
      <text:p text:style-name="P7"/>
      <text:p text:style-name="P7"/>
      <text:p text:style-name="P7"/>
      <text:list text:continue-numbering="true" text:style-name="L1">
        <text:list-item>
          <text:p text:style-name="P4"><text:soft-page-break/>Jazykové prostředky – psychologické popisy, expresivní jazyk, vnitřní monology</text:p>
        </text:list-item>
        <text:list-item>
          <text:p text:style-name="P4">Typy promluv – vypravěčský text, dialogy, vnitřní monolog</text:p>
        </text:list-item>
        <text:list-item>
          <text:p text:style-name="P4">Tropy a figury – symbolika (sen, krev), kontrasty, gradace</text:p>
        </text:list-item>
      </text:list>
      <text:h text:style-name="P3" text:outline-level="2">Literárně-historický kontext</text:h>
      <text:list text:style-name="L2">
        <text:list-item>
          <text:p text:style-name="P8">Zařazení autora do literární(ho)</text:p>
          <text:list>
            <text:list-item>
              <text:p text:style-name="P8">období – 2. polovina 19. století</text:p>
            </text:list-item>
            <text:list-item>
              <text:p text:style-name="P8">skupiny – ruský kritický realismus</text:p>
            </text:list-item>
            <text:list-item>
              <text:p text:style-name="P8">směru – realismus s prvky psychologismu</text:p>
            </text:list-item>
          </text:list>
        </text:list-item>
        <text:list-item>
          <text:p text:style-name="P8">Další díla od autora – <text:span text:style-name="T7">Bratři Karamazovi, Idiot</text:span></text:p>
        </text:list-item>
        <text:list-item>
          <text:p text:style-name="P9">Další podobní představitelé</text:p>
          <text:list>
            <text:list-item>
              <text:p text:style-name="P10"><text:span text:style-name="Strong_20_Emphasis"><text:span text:style-name="T8">Lev Nikolajevič Tolstoj</text:span></text:span><text:span text:style-name="T8"> – </text:span><text:span text:style-name="Emphasis"><text:span text:style-name="T8">Anna Karenina</text:span></text:span></text:p>
            </text:list-item>
            <text:list-item>
              <text:p text:style-name="P10"><text:span text:style-name="Strong_20_Emphasis"><text:span text:style-name="T8">Ivan Sergejevič Turgeněv</text:span></text:span><text:span text:style-name="T8"> – </text:span><text:span text:style-name="Emphasis"><text:span text:style-name="T8">Otcové a děti</text:span></text:span></text:p>
            </text:list-item>
            <text:list-item>
              <text:p text:style-name="P10"><text:span text:style-name="Strong_20_Emphasis"><text:span text:style-name="T8">Nikolaj Vasiljevič Gogol</text:span></text:span><text:span text:style-name="T8"> – </text:span><text:span text:style-name="Emphasis"><text:span text:style-name="T8">Mrtvé duše</text:span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OpenSymbol1" svg:font-family="Open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2-20T20:33:12.770592338</meta:creation-date>
    <dc:date>2026-01-22T09:27:45.178682052</dc:date>
    <meta:editing-duration>PT24M</meta:editing-duration>
    <meta:editing-cycles>13</meta:editing-cycles>
    <meta:generator>LibreOffice/24.8.4.2$Linux_X86_64 LibreOffice_project/bb3cfa12c7b1bf994ecc5649a80400d06cd71002</meta:generator>
    <meta:document-statistic meta:table-count="0" meta:image-count="0" meta:object-count="0" meta:page-count="2" meta:paragraph-count="33" meta:word-count="299" meta:character-count="2164" meta:non-whitespace-character-count="1900"/>
  </office:meta>
</office:document-meta>
</file>