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text-properties officeooo:rsid="000e6c0e" officeooo:paragraph-rsid="000e6c0e"/>
    </style:style>
    <style:style style:name="P6" style:family="paragraph" style:parent-style-name="Text_20_body" style:list-style-name="L1">
      <style:text-properties officeooo:rsid="001b6882" officeooo:paragraph-rsid="001b6882"/>
    </style:style>
    <style:style style:name="P7" style:family="paragraph" style:parent-style-name="Text_20_body" style:list-style-name="L2">
      <style:text-properties officeooo:rsid="000e6c0e" officeooo:paragraph-rsid="000e6c0e"/>
    </style:style>
    <style:style style:name="T1" style:family="text">
      <style:text-properties officeooo:rsid="000e6c0e"/>
    </style:style>
    <style:style style:name="T2" style:family="text">
      <style:text-properties officeooo:rsid="0012efe8"/>
    </style:style>
    <style:style style:name="T3" style:family="text">
      <style:text-properties fo:font-weight="bold" officeooo:rsid="0013c742" style:font-weight-asian="bold" style:font-weight-complex="bold"/>
    </style:style>
    <style:style style:name="T4" style:family="text">
      <style:text-properties officeooo:rsid="001b6882"/>
    </style:style>
    <style:style style:name="T5" style:family="text">
      <style:text-properties officeooo:rsid="0013c742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utor</text:span> – <text:span text:style-name="T1">Název díl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/text:p>
        </text:list-item>
        <text:list-item>
          <text:p text:style-name="P4">Literární forma –</text:p>
        </text:list-item>
        <text:list-item>
          <text:p text:style-name="P4">Literární žánr – </text:p>
        </text:list-item>
        <text:list-item>
          <text:p text:style-name="P4">Téma <text:span text:style-name="T2">díla </text:span>– </text:p>
        </text:list-item>
        <text:list-item>
          <text:p text:style-name="P4">Motivy <text:span text:style-name="T2">díla</text:span> – </text:p>
        </text:list-item>
        <text:list-item>
          <text:p text:style-name="P4">Časoprostor – </text:p>
        </text:list-item>
        <text:list-item>
          <text:p text:style-name="P4">Zasazení výňatku do kontextu díla – <text:span text:style-name="T3">děj:</text:span></text:p>
        </text:list-item>
      </text:list>
      <text:p text:style-name="P5"/>
      <text:list text:continue-numbering="true" text:style-name="L1">
        <text:list-item>
          <text:p text:style-name="P4"><text:span text:style-name="T4">Kompoziční / </text:span><text:span text:style-name="T5">V</text:span>eršová výstavba – </text:p>
        </text:list-item>
        <text:list-item>
          <text:p text:style-name="P4">Vypravěč / <text:span text:style-name="T4">Lyrický subjekt </text:span>– </text:p>
        </text:list-item>
        <text:list-item>
          <text:p text:style-name="P4">Charakteristika postav</text:p>
          <text:list>
            <text:list-item>
              <text:p text:style-name="P6">Postava 1</text:p>
            </text:list-item>
            <text:list-item>
              <text:p text:style-name="P6">Postava 2</text:p>
            </text:list-item>
            <text:list-item>
              <text:p text:style-name="P6">…</text:p>
            </text:list-item>
          </text:list>
          <text:p text:style-name="P4"/>
        </text:list-item>
        <text:list-item>
          <text:p text:style-name="P4">Jazykové prostředky – </text:p>
        </text:list-item>
        <text:list-item>
          <text:p text:style-name="P4">Typy promluv – </text:p>
        </text:list-item>
        <text:list-item>
          <text:p text:style-name="P4">Tropy a figury – </text:p>
        </text:list-item>
      </text:list>
      <text:h text:style-name="P3" text:outline-level="2">Literárně-historický kontext</text:h>
      <text:list text:style-name="L2">
        <text:list-item>
          <text:p text:style-name="P7">Zařazení autora do literární(ho)</text:p>
          <text:list>
            <text:list-item>
              <text:p text:style-name="P7">období – </text:p>
            </text:list-item>
            <text:list-item>
              <text:p text:style-name="P7">skupiny – </text:p>
            </text:list-item>
            <text:list-item>
              <text:p text:style-name="P7">směru – </text:p>
            </text:list-item>
          </text:list>
        </text:list-item>
        <text:list-item>
          <text:p text:style-name="P7">Další díla od autora – </text:p>
        </text:list-item>
        <text:list-item>
          <text:p text:style-name="P7">Další podobní představitelé – 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01T11:40:28.956385687</dc:date>
    <meta:editing-duration>PT16M16S</meta:editing-duration>
    <meta:editing-cycles>10</meta:editing-cycles>
    <meta:generator>LibreOffice/25.8.4.2$Linux_X86_64 LibreOffice_project/580$Build-2</meta:generator>
    <meta:document-statistic meta:table-count="0" meta:image-count="0" meta:object-count="0" meta:page-count="1" meta:paragraph-count="27" meta:word-count="88" meta:character-count="518" meta:non-whitespace-character-count="446"/>
  </office:meta>
</office:document-meta>
</file>