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automatic-styles>
    <style:style style:name="P1" style:family="paragraph" style:parent-style-name="Title">
      <style:text-properties fo:language="cs" fo:country="CZ" officeooo:rsid="000d45cb" officeooo:paragraph-rsid="000d45cb" style:script-type="latin"/>
    </style:style>
    <style:style style:name="P2" style:family="paragraph" style:parent-style-name="Heading_20_1">
      <style:text-properties fo:language="cs" fo:country="CZ" fo:font-style="italic" officeooo:rsid="00101f39" officeooo:paragraph-rsid="00101f39" style:font-style-asian="italic" style:font-style-complex="italic" style:script-type="latin"/>
    </style:style>
    <style:style style:name="P3" style:family="paragraph" style:parent-style-name="Heading_20_2">
      <style:text-properties fo:language="cs" fo:country="CZ" officeooo:rsid="000e6c0e" officeooo:paragraph-rsid="000e6c0e" style:script-type="latin"/>
    </style:style>
    <style:style style:name="P4" style:family="paragraph" style:parent-style-name="Text_20_body" style:list-style-name="L1">
      <style:text-properties fo:language="cs" fo:country="CZ" officeooo:rsid="000e6c0e" officeooo:paragraph-rsid="000e6c0e" style:script-type="latin"/>
    </style:style>
    <style:style style:name="P5" style:family="paragraph" style:parent-style-name="Text_20_body" style:list-style-name="L1">
      <style:text-properties fo:language="cs" fo:country="CZ" officeooo:rsid="000e6c0e" officeooo:paragraph-rsid="00118c3a" style:script-type="latin"/>
    </style:style>
    <style:style style:name="P6" style:family="paragraph" style:parent-style-name="Text_20_body" style:list-style-name="L1">
      <style:text-properties fo:language="cs" fo:country="CZ" officeooo:rsid="000e6c0e" officeooo:paragraph-rsid="001668ec" style:script-type="latin"/>
    </style:style>
    <style:style style:name="P7" style:family="paragraph" style:parent-style-name="Text_20_body" style:list-style-name="L1">
      <style:text-properties fo:language="cs" fo:country="CZ" officeooo:paragraph-rsid="0017df53" style:script-type="latin"/>
    </style:style>
    <style:style style:name="P8" style:family="paragraph" style:parent-style-name="Text_20_body" style:list-style-name="L1">
      <style:text-properties fo:language="cs" fo:country="CZ" officeooo:rsid="0017df53" officeooo:paragraph-rsid="0017df53" style:script-type="latin"/>
    </style:style>
    <style:style style:name="P9" style:family="paragraph" style:parent-style-name="Text_20_body" style:list-style-name="L1">
      <style:text-properties officeooo:paragraph-rsid="000e6c0e"/>
    </style:style>
    <style:style style:name="P10" style:family="paragraph" style:parent-style-name="Text_20_body" style:list-style-name="L2">
      <style:paragraph-properties fo:text-align="justify" style:justify-single-word="false"/>
      <style:text-properties fo:language="cs" fo:country="CZ" officeooo:rsid="00235f5c" officeooo:paragraph-rsid="00235f5c" style:script-type="latin"/>
    </style:style>
    <style:style style:name="P11" style:family="paragraph" style:parent-style-name="Text_20_body" style:list-style-name="L1">
      <style:text-properties officeooo:paragraph-rsid="00190345"/>
    </style:style>
    <style:style style:name="P12" style:family="paragraph" style:parent-style-name="Text_20_body" style:list-style-name="L1">
      <style:text-properties officeooo:paragraph-rsid="0019091e"/>
    </style:style>
    <style:style style:name="P13" style:family="paragraph" style:parent-style-name="Text_20_body" style:list-style-name="L1">
      <style:text-properties fo:language="cs" fo:country="CZ" officeooo:rsid="000e6c0e" officeooo:paragraph-rsid="001c3170" style:script-type="latin"/>
    </style:style>
    <style:style style:name="P14" style:family="paragraph" style:parent-style-name="Text_20_body" style:list-style-name="L1">
      <style:text-properties fo:language="cs" fo:country="CZ" officeooo:rsid="001a84cc" officeooo:paragraph-rsid="001a84cc" style:script-type="latin"/>
    </style:style>
    <style:style style:name="P15" style:family="paragraph" style:parent-style-name="Text_20_body" style:list-style-name="L3">
      <style:text-properties fo:language="cs" fo:country="CZ" officeooo:rsid="000e6c0e" officeooo:paragraph-rsid="000e6c0e" style:script-type="latin"/>
    </style:style>
    <style:style style:name="P16" style:family="paragraph" style:parent-style-name="Text_20_body" style:list-style-name="L3">
      <style:text-properties fo:language="cs" fo:country="CZ" officeooo:rsid="001d1d4a" officeooo:paragraph-rsid="001d1d4a" style:script-type="latin"/>
    </style:style>
    <style:style style:name="P17" style:family="paragraph" style:parent-style-name="Heading_20_2">
      <style:text-properties fo:language="cs" fo:country="CZ" officeooo:rsid="00101f39" officeooo:paragraph-rsid="00101f39" style:script-type="latin"/>
    </style:style>
    <style:style style:name="P18" style:family="paragraph" style:parent-style-name="Text_20_body" style:list-style-name="L4">
      <style:text-properties fo:language="cs" fo:country="CZ" officeooo:rsid="00101f39" officeooo:paragraph-rsid="00101f39" style:script-type="latin"/>
    </style:style>
    <style:style style:name="P19" style:family="paragraph" style:parent-style-name="Text_20_body" style:list-style-name="L4">
      <style:text-properties fo:language="cs" fo:country="CZ" officeooo:rsid="00101f39" officeooo:paragraph-rsid="001f9a62" style:script-type="latin"/>
    </style:style>
    <style:style style:name="T1" style:family="text">
      <style:text-properties officeooo:rsid="00118c3a"/>
    </style:style>
    <style:style style:name="T2" style:family="text">
      <style:text-properties officeooo:rsid="00131626"/>
    </style:style>
    <style:style style:name="T3" style:family="text">
      <style:text-properties officeooo:rsid="001668ec"/>
    </style:style>
    <style:style style:name="T4" style:family="text">
      <style:text-properties officeooo:rsid="0017df53"/>
    </style:style>
    <style:style style:name="T5" style:family="text">
      <style:text-properties fo:language="cs" fo:country="CZ" officeooo:rsid="000e6c0e" style:script-type="latin"/>
    </style:style>
    <style:style style:name="T6" style:family="text">
      <style:text-properties fo:language="cs" fo:country="CZ" fo:font-weight="bold" officeooo:rsid="0024ef9e" style:font-weight-asian="bold" style:font-weight-complex="bold" style:script-type="latin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font-weight="bold" officeooo:rsid="00235f5c" style:font-weight-asian="bold" style:font-weight-complex="bold"/>
    </style:style>
    <style:style style:name="T9" style:family="text">
      <style:text-properties fo:language="cs" fo:country="CZ" fo:font-weight="bold" officeooo:rsid="00190345" style:font-weight-asian="bold" style:font-weight-complex="bold" style:script-type="latin"/>
    </style:style>
    <style:style style:name="T10" style:family="text">
      <style:text-properties fo:language="cs" fo:country="CZ" fo:font-weight="normal" officeooo:rsid="00190345" style:font-weight-asian="normal" style:font-weight-complex="normal" style:script-type="latin"/>
    </style:style>
    <style:style style:name="T11" style:family="text">
      <style:text-properties officeooo:rsid="00190345"/>
    </style:style>
    <style:style style:name="T12" style:family="text">
      <style:text-properties officeooo:rsid="0019091e"/>
    </style:style>
    <style:style style:name="T13" style:family="text">
      <style:text-properties fo:font-style="italic" fo:font-weight="bold" officeooo:rsid="001a84cc" style:font-style-asian="italic" style:font-weight-asian="bold" style:font-style-complex="italic" style:font-weight-complex="bold"/>
    </style:style>
    <style:style style:name="T14" style:family="text">
      <style:text-properties officeooo:rsid="0020b401"/>
    </style:style>
    <style:style style:name="T15" style:family="text">
      <style:text-properties officeooo:rsid="001d1d4a"/>
    </style:style>
    <style:style style:name="T16" style:family="text">
      <style:text-properties officeooo:rsid="001ece59"/>
    </style:style>
    <style:style style:name="T17" style:family="text">
      <style:text-properties fo:font-style="italic" officeooo:rsid="001f9a62" style:font-style-asian="italic" style:font-style-complex="italic"/>
    </style:style>
    <style:style style:name="T18" style:family="text">
      <style:text-properties officeooo:rsid="001eec90"/>
    </style:style>
    <style:style style:name="T19" style:family="text">
      <style:text-properties fo:font-style="italic" officeooo:rsid="001eec90" style:font-style-asian="italic" style:font-style-complex="italic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  <text:list-style style:name="L2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  <text:list-style style:name="L4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ozbor díla: <text:span text:style-name="T1">Ray Bradbury</text:span> – <text:span text:style-name="T1">451 ˚F</text:span></text:p>
      <text:h text:style-name="P2" text:outline-level="1">Umělecký text</text:h>
      <text:h text:style-name="P3" text:outline-level="2">Analýza uměleckého textu</text:h>
      <text:list xml:id="list2083189455" text:style-name="L1">
        <text:list-item>
          <text:p text:style-name="P4">Literární druh – <text:span text:style-name="T1">epika (text má děj)</text:span></text:p>
        </text:list-item>
        <text:list-item>
          <text:p text:style-name="P4">Literární forma – <text:span text:style-name="T1">próza (text je souvislý, není ve verších)</text:span></text:p>
        </text:list-item>
        <text:list-item>
          <text:p text:style-name="P5">Literární žánr – <text:span text:style-name="T1">dystopický román</text:span></text:p>
        </text:list-item>
        <text:list-item>
          <text:p text:style-name="P4">Téma <text:span text:style-name="T2">díla</text:span> – <text:span text:style-name="T3">totalitní vláda se snaži potlačit vědomosti pálením knih, pouze pár bývalých profesorů se snaží tyto informace uchovat a protagonista se k nim přidává</text:span></text:p>
        </text:list-item>
        <text:list-item>
          <text:p text:style-name="P6">Motivy <text:span text:style-name="T2">díla </text:span>– <text:span text:style-name="T3">vědomosti, vzdělání, smysl bytí, </text:span><text:span text:style-name="T4">požáry</text:span></text:p>
        </text:list-item>
        <text:list-item>
          <text:p text:style-name="P7">Časoprostor</text:p>
          <text:list>
            <text:list-item>
              <text:p text:style-name="P8">prostor – nejspíše USA, konkrétní místo nezmíněno</text:p>
            </text:list-item>
            <text:list-item>
              <text:p text:style-name="P8">čas – nejspíše přelom 20. a 21. století (podle autora budoucnost, kde jsou ohnivzdorné budovy, místo televizí telestěny, knihy jsou zakázány, existují trysková auta, atd.)</text:p>
            </text:list-item>
          </text:list>
        </text:list-item>
        <text:list-item>
          <text:p text:style-name="P9"><text:span text:style-name="T5">Zasazení výňatku do kontextu díla – </text:span><text:span text:style-name="T6">d</text:span><text:span text:style-name="T7">ěj </text:span><text:span text:style-name="T8">díla:</text:span></text:p>
        </text:list-item>
      </text:list>
      <text:list text:style-name="L2">
        <text:list-item>
          <text:list>
            <text:list-item>
              <text:list>
                <text:list-item>
                  <text:p text:style-name="P10">Guy Montag je požárníkem, kteří mají za úkol pálit veškeré knihy. žije zcela obyčejným životem se svou manželkou Mildred. Cestou z práce potká mladou dívku Clarissu Mccllainovou a dá se s ní do řeči. Začne se s ní vídat mnohem častěji a změní mu pohled na svět. Pro Montaga je každý požár čím dál těžší. Při první požáru tajně vezme 1 knihu a ukáže ji své ženě s dalšími knihami, které skrýval. Ta ho má za blázna a varuje ho, že to je trestné a že o vše přijdou. Montag odmítá jít do práce a hraje nemocného. Navštíví ho kapitán Beatty a prokoukne, o co se jedná.</text:p>
                </text:list-item>
                <text:list-item>
                  <text:p text:style-name="P10">Montag navštíví bývalého profesora Fabera a přesvědčí ho o pomoc rozšířit. Dá mu odpouslouchač do ucha aby mu radil. Montag se vrátí domů. Mildred přidou na návštěvu dvě paní Je podrážděn a přeskočí mu a vytáhne knihy a nutí návštěvu poslouchat. Montag se vrátí na požárnickou stanici. Beatty do něj jede nepříjemnými poznámkami. Poté se ohlásí přítomnost knih a musejí vyrazit pálit. K Montagovu překvapení dorazí k jeho domu. Mildred zrovna vychází s kufry a odjíždí. Beatty donutí Montaga spálit jeho dům a knihy. Montag spálí dům, ale spálí také požárníky i s Beattym a dá se na útěk. Hledá ho celé město.</text:p>
                </text:list-item>
                <text:list-item>
                  <text:p text:style-name="P10">Montag dojde k Faberovy, nechá u něj peníze a převlékne se do jeho oblečení, aby svedl ze stopy mechanického ohaře, což je robot, který hledá přítomnost knih a nebezpečné osoby. Ten ho pošle, ať jde podél řeky a kolejí, aby došel do tábora, také s utečenci, podobnými provinilcemi a bývalými profesory. Montagovy se podaří uprchnout a dojít až do tábora, kde se baví o plánu, jak zachránit lidské vědomosti a předat je dál. Mezitím vypukne dlouho očekávaná válka a oni vidí, jak se jim před očima město zřítí na prach.</text:p>
                </text:list-item>
              </text:list>
            </text:list-item>
          </text:list>
        </text:list-item>
      </text:list>
      <text:list text:continue-list="list2083189455" text:style-name="L1">
        <text:list-header>
          <text:p text:style-name="P4"><text:soft-page-break/></text:p>
        </text:list-header>
        <text:list-item>
          <text:p text:style-name="P4">Kompoziční výstavba – <text:span text:style-name="T4">děj je vyprávěn chronologicky</text:span></text:p>
          <text:list>
            <text:list-item>
              <text:p text:style-name="P8">pozn.: Kdyby byla k dispozici ukázka, tak lze říct, do kolika je dělena odstavců, popř. strof. (=&gt; „Ukázka je dělena do dvou odstavců.“)</text:p>
            </text:list-item>
          </text:list>
        </text:list-item>
        <text:list-item>
          <text:p text:style-name="P4">Vypravěč – <text:span text:style-name="T4">er-forma</text:span></text:p>
        </text:list-item>
        <text:list-item>
          <text:p text:style-name="P4">Charakteristika postav</text:p>
          <text:list>
            <text:list-item>
              <text:p text:style-name="P11"><text:span text:style-name="T9">Guy Montag</text:span><text:span text:style-name="T10"> – </text:span>obyčejný požárník, <text:span text:style-name="T11">pochybuje</text:span> o smyslu <text:span text:style-name="T11">své </text:span>práce, snaží se oprostit od jeho dosavadního života</text:p>
            </text:list-item>
            <text:list-item>
              <text:p text:style-name="P11"><text:span text:style-name="T9">Mildred</text:span><text:span text:style-name="T10"> – </text:span>Montagova manželka, apatická, typický produkt konzumní společnosti, závislá na telestěně a na ní vysílaném pořadu Rodinka, který manipuluje s lidmi</text:p>
            </text:list-item>
            <text:list-item>
              <text:p text:style-name="P12"><text:span text:style-name="T7">Beatty</text:span> – velitel Montagova oddílu hasičů, charismatický, velmi přesvědčivý, <text:span text:style-name="T12">manipulátor</text:span></text:p>
            </text:list-item>
            <text:list-item>
              <text:p text:style-name="P12"><text:span text:style-name="T7">Faber</text:span> – vzdělanec, bývalý profesor, neodhodlaný provést něco nezákonného, trochu zbabělý, starý, dokáže dobře vysvětlit smysl věcí </text:p>
            </text:list-item>
            <text:list-item>
              <text:p text:style-name="P12"><text:span text:style-name="T7">Clarissa McClellanová</text:span> – sedmnáctiletá dívka, sebe sama charakterizuje jako „cvoka“, volnomyšlenkářská, idealistická (Montag díky ní získá myšlenkovou svobodu), ví, díky své rodině, jak se lidé chovali v minulosti – komunikovali a četli</text:p>
            </text:list-item>
          </text:list>
          <text:p text:style-name="P4"/>
        </text:list-item>
        <text:list-item>
          <text:p text:style-name="P13">Jazykové prostředky – <text:span text:style-name="T13">pozn.: Zásiví na ukázce.</text:span></text:p>
          <text:list>
            <text:list-item>
              <text:p text:style-name="P13">Napsal snad někdo knihu o vlivu kouření na rakovinu plic? – <text:span text:style-name="T7">řečnická otázka </text:span></text:p>
            </text:list-item>
            <text:list-item>
              <text:p text:style-name="P13">líp – <text:span text:style-name="T7">nespisovné slovo</text:span></text:p>
            </text:list-item>
            <text:list-item>
              <text:p text:style-name="P13">Veliká pec, přenosná krematoria – <text:span text:style-name="T7">prvky sci-fi</text:span></text:p>
            </text:list-item>
            <text:list-item>
              <text:p text:style-name="P13">Oheň je jasný a oheň je čistý. – <text:span text:style-name="T7">fráze</text:span></text:p>
            </text:list-item>
          </text:list>
        </text:list-item>
        <text:list-item>
          <text:p text:style-name="P4">Typy promluv – ???</text:p>
          <text:list>
            <text:list-item>
              <text:p text:style-name="P14">pozn.: Zásiví na ukázce. (monolog, dialog, přímá řeč, neznačená přímá řeč, nep<text:span text:style-name="T14">ř</text:span>ímá řeč, polopřímá řeč – viz materiál o typech promluv)</text:p>
            </text:list-item>
          </text:list>
        </text:list-item>
        <text:list-item>
          <text:p text:style-name="P4">Tropy a figury – <text:span text:style-name="T15">závisí na ukázce</text:span></text:p>
        </text:list-item>
      </text:list>
      <text:h text:style-name="P3" text:outline-level="2">Literárně-historický kontext</text:h>
      <text:list text:style-name="L3">
        <text:list-item>
          <text:p text:style-name="P15">Zařazení autora do literární(ho)</text:p>
          <text:list>
            <text:list-item>
              <text:p text:style-name="P15">období – <text:span text:style-name="T15">2. polovina 20. století</text:span></text:p>
            </text:list-item>
            <text:list-item>
              <text:p text:style-name="P15">skupiny – <text:span text:style-name="T15">nezařazen (samostatný autor)</text:span></text:p>
            </text:list-item>
            <text:list-item>
              <text:p text:style-name="P15">směru – <text:span text:style-name="T15">sci-fi, antiutopie (dystopie)</text:span></text:p>
            </text:list-item>
          </text:list>
        </text:list-item>
        <text:list-item>
          <text:p text:style-name="P15">Další díla od autora – <text:span text:style-name="T15">Marťanské kronika, Ilustrovaná žena, Slunce a stín</text:span></text:p>
        </text:list-item>
        <text:list-item>
          <text:p text:style-name="P15">Další podobní představitelé</text:p>
          <text:list>
            <text:list-item>
              <text:p text:style-name="P16"><text:soft-page-break/>George Orwell – 1984, Farma zvířat</text:p>
            </text:list-item>
            <text:list-item>
              <text:p text:style-name="P16">Gabriel Garcia Marquez – Sto roků samoty</text:p>
            </text:list-item>
            <text:list-item>
              <text:p text:style-name="P16">Samuel Beckett – Čekání na Godota</text:p>
            </text:list-item>
            <text:list-item>
              <text:p text:style-name="P16">Albert Camus – Cizinec</text:p>
            </text:list-item>
          </text:list>
        </text:list-item>
      </text:list>
      <text:h text:style-name="P2" text:outline-level="1">Neumělecký text</text:h>
      <text:h text:style-name="P17" text:outline-level="2">Analýza neuměleckého textu</text:h>
      <text:list text:style-name="L4">
        <text:list-item>
          <text:p text:style-name="P18">Hlavní myšlenka textu – ???</text:p>
        </text:list-item>
        <text:list-item>
          <text:p text:style-name="P18">Souvislost s uměleckým textem – ???</text:p>
        </text:list-item>
        <text:list-item>
          <text:p text:style-name="P18">Funk<text:span text:style-name="T16">č</text:span>ní styl – ??? <text:span text:style-name="T17">viz aux materiál</text:span></text:p>
        </text:list-item>
        <text:list-item>
          <text:p text:style-name="P19">Slohový postup – ??? <text:span text:style-name="T17">viz aux materiál</text:span> </text:p>
        </text:list-item>
        <text:list-item>
          <text:p text:style-name="P19">Slohový útvar – ??? <text:span text:style-name="T17">viz aux materiál</text:span></text:p>
        </text:list-item>
        <text:list-item>
          <text:p text:style-name="P18">Kompoziční výstavba – ??? <text:span text:style-name="T18">(</text:span><text:span text:style-name="T19">jako u uměleckého textu</text:span><text:span text:style-name="T18">)</text:span></text:p>
        </text:list-item>
        <text:list-item>
          <text:p text:style-name="P18">Jazykové prostředky – ??? <text:span text:style-name="T18">(</text:span><text:span text:style-name="T19">jako u uměleckého textu</text:span><text:span text:style-name="T18">)</text:span>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FreeSans" style:font-family-asian="FreeSans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139in" fo:margin-bottom="0.0835in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0972in" fo:margin-bottom="0.0835in" style:contextual-spacing="false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chapter">
      <style:paragraph-properties fo:margin-top="0.0835in" fo:margin-bottom="0.0835in" style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chapter">
      <style:paragraph-properties fo:margin-top="0.0835in" fo:margin-bottom="0.0417in" style:contextual-spacing="false"/>
      <style:text-properties fo:font-size="12pt" fo:font-weight="bold" style:font-size-asian="12pt" style:font-weight-asian="bold" style:font-size-complex="12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2-20T20:33:12.770592338</meta:creation-date>
    <dc:date>2025-12-21T18:29:57.938042391</dc:date>
    <meta:editing-duration>PT7H32S</meta:editing-duration>
    <meta:editing-cycles>17</meta:editing-cycles>
    <meta:generator>LibreOffice/25.8.3.2$Linux_X86_64 LibreOffice_project/580$Build-2</meta:generator>
    <meta:document-statistic meta:table-count="0" meta:image-count="0" meta:object-count="0" meta:page-count="3" meta:paragraph-count="54" meta:word-count="735" meta:character-count="4499" meta:non-whitespace-character-count="3821"/>
  </office:meta>
</office:document-meta>
</file>