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paragraph-properties fo:text-align="justify" style:justify-single-word="false" style:writing-mode="lr-tb"/>
      <style:text-properties officeooo:rsid="000e6c0e" officeooo:paragraph-rsid="000e6c0e"/>
    </style:style>
    <style:style style:name="P6" style:family="paragraph" style:parent-style-name="Text_20_body" style:list-style-name="L1">
      <style:paragraph-properties style:writing-mode="lr-tb"/>
      <style:text-properties officeooo:rsid="001b6882" officeooo:paragraph-rsid="001b6882"/>
    </style:style>
    <style:style style:name="P7" style:family="paragraph" style:parent-style-name="Text_20_body" style:list-style-name="L1">
      <style:paragraph-properties style:writing-mode="lr-tb"/>
      <style:text-properties officeooo:rsid="000e6c0e" officeooo:paragraph-rsid="000e6c0e"/>
    </style:style>
    <style:style style:name="P8" style:family="paragraph" style:parent-style-name="Text_20_body" style:list-style-name="L2">
      <style:text-properties officeooo:rsid="000e6c0e" officeooo:paragraph-rsid="000e6c0e"/>
    </style:style>
    <style:style style:name="P9" style:family="paragraph" style:parent-style-name="Text_20_body" style:list-style-name="L2">
      <style:text-properties officeooo:rsid="000e6c0e"/>
    </style:style>
    <style:style style:name="T1" style:family="text">
      <style:text-properties officeooo:rsid="001d542a"/>
    </style:style>
    <style:style style:name="T2" style:family="text">
      <style:text-properties officeooo:rsid="0012efe8"/>
    </style:style>
    <style:style style:name="T3" style:family="text">
      <style:text-properties fo:font-weight="bold" officeooo:rsid="0013c742" style:font-weight-asian="bold" style:font-weight-complex="bold"/>
    </style:style>
    <style:style style:name="T4" style:family="text">
      <style:text-properties officeooo:rsid="001b6882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officeooo:rsid="001e69a2"/>
    </style:style>
    <style:style style:name="T7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Charles Dickens</text:span> – <text:span text:style-name="T1">Oliver Twist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4">Literární žánr – <text:span text:style-name="T1">sociální/realistický román</text:span></text:p>
        </text:list-item>
        <text:list-item>
          <text:p text:style-name="P4">Téma <text:span text:style-name="T2">díla </text:span>– <text:span text:style-name="T1">sociální nespravedlnost, zneužívání dětí</text:span></text:p>
        </text:list-item>
        <text:list-item>
          <text:p text:style-name="P4">Motivy <text:span text:style-name="T2">díla</text:span> – sirotci, chudobinec, kriminalita, bída, násilí, soucit, morálka</text:p>
        </text:list-item>
        <text:list-item>
          <text:p text:style-name="P4">Časoprostor – první polovina 19. století, Anglie (chudobince, Londýn)</text:p>
        </text:list-item>
        <text:list-item>
          <text:p text:style-name="P4">Zasazení výňatku do kontextu díla – <text:span text:style-name="T3">děj:</text:span></text:p>
        </text:list-item>
      </text:list>
      <text:p text:style-name="P5">Sirotek Oliver Twist vyrůstá v chudobinci, kde děti trpí hladem a krutým zacházením. Po odvážné žádosti o přídavek jídla je potrestán a prodán do učení. Po útěku se dostává do Londýna, kde se ocitne v bandě zlodějů vedené Faginem. Oliver je nucen účastnit se krádeží, přesto si zachovává mravní čistotu. Postupně vyjde najevo jeho původ – je synem bohatého muže a obětí intrik nevlastního bratra Monka. Zločinci jsou potrestáni a Oliver nalezne nový domov i bezpečí.</text:p>
      <text:list text:continue-numbering="true" text:style-name="L1">
        <text:list-item>
          <text:p text:style-name="P4"><text:span text:style-name="T4">Kompoziční </text:span>výstavba – chronologická, epizodická, s vedlejšími dějovými liniemi</text:p>
        </text:list-item>
        <text:list-item>
          <text:p text:style-name="P4">Vypravěč – <text:span text:style-name="T1">er-forma, vypravěč věevědoucí s autorskými komentáři</text:span></text:p>
        </text:list-item>
        <text:list-item>
          <text:p text:style-name="P4">Charakteristika postav</text:p>
          <text:list>
            <text:list-item>
              <text:p text:style-name="P6"><text:span text:style-name="T5">Oliver Twist</text:span> – sirotek, nevinný, dobrosrdečný, mravně pevný i v prostředí zločinu</text:p>
            </text:list-item>
            <text:list-item>
              <text:p text:style-name="P6"><text:span text:style-name="T5">Fagin</text:span> – vůdce zlodějské bandy, manipulativní, chamtivý, morálně zkažený</text:p>
            </text:list-item>
            <text:list-item>
              <text:p text:style-name="P6"><text:span text:style-name="T5">Bill Sikes</text:span> – brutální zločinec, násilnický, impulzivní</text:p>
            </text:list-item>
            <text:list-item>
              <text:p text:style-name="P6"><text:span text:style-name="T5">Nancy</text:span> – dívka z podsvětí, vnitřně rozpolcená, soucitná; obětuje se pro Olivera</text:p>
            </text:list-item>
            <text:list-item>
              <text:p text:style-name="P6"><text:span text:style-name="T5">Mr. Brownlow</text:span> – laskavý starý pán, Oliverův ochránce, symbol dobra</text:p>
            </text:list-item>
            <text:list-item>
              <text:p text:style-name="P6"><text:span text:style-name="T5">Monks</text:span> – Oliverův nevlastní bratr, závistivý, intrikánský</text:p>
            </text:list-item>
          </text:list>
          <text:p text:style-name="P4"/>
        </text:list-item>
        <text:list-item>
          <text:p text:style-name="P4">Jazykové prostředky – realistické popisy, ironie, kontrast, citově zabarvený jazyk</text:p>
        </text:list-item>
        <text:list-item>
          <text:p text:style-name="P4">Typy promluv – vyprávění, dialogy, přímá řeč</text:p>
        </text:list-item>
        <text:list-item>
          <text:p text:style-name="P7">Tropy a figury – kontrast dobra a zla, ironie, karikatura</text:p>
        </text:list-item>
      </text:list>
      <text:h text:style-name="P3" text:outline-level="2"><text:soft-page-break/>Literárně-historický kontext</text:h>
      <text:list text:style-name="L2">
        <text:list-item>
          <text:p text:style-name="P8">Zařazení autora do literární(ho)</text:p>
          <text:list>
            <text:list-item>
              <text:p text:style-name="P8">období – <text:span text:style-name="T6">19. století</text:span></text:p>
            </text:list-item>
            <text:list-item>
              <text:p text:style-name="P8">skupiny – <text:span text:style-name="T6">anglický kritický realismus</text:span></text:p>
            </text:list-item>
            <text:list-item>
              <text:p text:style-name="P8">směru – <text:span text:style-name="T6">realismus</text:span></text:p>
            </text:list-item>
          </text:list>
        </text:list-item>
        <text:list-item>
          <text:p text:style-name="P8">Další díla od autora – <text:span text:style-name="T7">David Copperfield</text:span>, <text:span text:style-name="T7">Nadějné vyhlídky</text:span></text:p>
        </text:list-item>
        <text:list-item>
          <text:p text:style-name="P8">Další podobní představitelé</text:p>
          <text:list>
            <text:list-item>
              <text:p text:style-name="P8"><text:span text:style-name="Strong_20_Emphasis">William Thackeray</text:span> – <text:span text:style-name="Emphasis">Jarmark marnosti</text:span></text:p>
            </text:list-item>
            <text:list-item>
              <text:p text:style-name="P9"><text:span text:style-name="Strong_20_Emphasis">Victor Hugo</text:span> – <text:span text:style-name="Emphasis">Bídníci</text:span></text:p>
            </text:list-item>
            <text:list-item>
              <text:p text:style-name="P9"><text:span text:style-name="Strong_20_Emphasis">Honoré de Balzac</text:span> – <text:span text:style-name="Emphasis">Otec Goriot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20T13:12:17.474925500</dc:date>
    <meta:editing-duration>PT22M52S</meta:editing-duration>
    <meta:editing-cycles>12</meta:editing-cycles>
    <meta:generator>LibreOffice/25.2.6.2$Linux_X86_64 LibreOffice_project/520$Build-2</meta:generator>
    <meta:document-statistic meta:table-count="0" meta:image-count="0" meta:object-count="0" meta:page-count="2" meta:paragraph-count="34" meta:word-count="284" meta:character-count="1958" meta:non-whitespace-character-count="1709"/>
  </office:meta>
</office:document-meta>
</file>