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automatic-styles>
    <style:style style:name="P1" style:family="paragraph" style:parent-style-name="Title">
      <style:text-properties fo:language="cs" fo:country="CZ" officeooo:rsid="000d45cb" officeooo:paragraph-rsid="000d45cb" style:script-type="latin"/>
    </style:style>
    <style:style style:name="P2" style:family="paragraph" style:parent-style-name="Heading_20_1">
      <style:text-properties fo:language="cs" fo:country="CZ" fo:font-style="italic" officeooo:rsid="00101f39" officeooo:paragraph-rsid="00101f39" style:font-style-asian="italic" style:font-style-complex="italic" style:script-type="latin"/>
    </style:style>
    <style:style style:name="P3" style:family="paragraph" style:parent-style-name="Heading_20_2">
      <style:text-properties fo:language="cs" fo:country="CZ" officeooo:rsid="000e6c0e" officeooo:paragraph-rsid="000e6c0e" style:script-type="latin"/>
    </style:style>
    <style:style style:name="P4" style:family="paragraph" style:parent-style-name="Text_20_body" style:list-style-name="L1">
      <style:text-properties fo:language="cs" fo:country="CZ" officeooo:rsid="000e6c0e" officeooo:paragraph-rsid="000e6c0e" style:script-type="latin"/>
    </style:style>
    <style:style style:name="P5" style:family="paragraph" style:parent-style-name="Text_20_body" style:list-style-name="L1">
      <style:text-properties fo:language="cs" fo:country="CZ" officeooo:paragraph-rsid="000e6c0e" style:script-type="latin"/>
    </style:style>
    <style:style style:name="P6" style:family="paragraph" style:parent-style-name="Text_20_body">
      <style:paragraph-properties fo:text-align="justify" style:justify-single-word="false"/>
      <style:text-properties fo:language="cs" fo:country="CZ" fo:font-weight="bold" style:font-weight-asian="bold" style:font-weight-complex="bold" style:script-type="latin"/>
    </style:style>
    <style:style style:name="P7" style:family="paragraph" style:parent-style-name="Text_20_body">
      <style:paragraph-properties fo:text-align="justify" style:justify-single-word="false"/>
      <style:text-properties fo:language="cs" fo:country="CZ" style:script-type="latin"/>
    </style:style>
    <style:style style:name="P8" style:family="paragraph" style:parent-style-name="Text_20_body" style:list-style-name="L1">
      <style:paragraph-properties fo:text-align="justify" style:justify-single-word="false"/>
      <style:text-properties fo:language="cs" fo:country="CZ" officeooo:rsid="001b6882" officeooo:paragraph-rsid="001b6882" style:script-type="latin"/>
    </style:style>
    <style:style style:name="P9" style:family="paragraph" style:parent-style-name="Text_20_body" style:list-style-name="L1">
      <style:paragraph-properties fo:text-align="justify" style:justify-single-word="false"/>
      <style:text-properties fo:language="cs" fo:country="CZ" officeooo:rsid="001b6882" officeooo:paragraph-rsid="00244b36" style:script-type="latin"/>
    </style:style>
    <style:style style:name="P10" style:family="paragraph" style:parent-style-name="Heading_20_2">
      <style:text-properties fo:language="cs" fo:country="CZ" officeooo:rsid="000e6c0e" officeooo:paragraph-rsid="0021d6cb" style:script-type="latin"/>
    </style:style>
    <style:style style:name="P11" style:family="paragraph" style:parent-style-name="Text_20_body" style:list-style-name="L2">
      <style:text-properties fo:language="cs" fo:country="CZ" officeooo:rsid="000e6c0e" officeooo:paragraph-rsid="0021d6cb" style:script-type="latin"/>
    </style:style>
    <style:style style:name="P12" style:family="paragraph" style:parent-style-name="Text_20_body" style:list-style-name="L2">
      <style:text-properties fo:language="cs" fo:country="CZ" fo:font-weight="bold" officeooo:rsid="00236a1a" officeooo:paragraph-rsid="0021d6cb" style:font-weight-asian="bold" style:font-weight-complex="bold" style:script-type="latin"/>
    </style:style>
    <style:style style:name="T1" style:family="text">
      <style:text-properties officeooo:rsid="002181fa"/>
    </style:style>
    <style:style style:name="T2" style:family="text">
      <style:text-properties officeooo:rsid="0021d6cb"/>
    </style:style>
    <style:style style:name="T3" style:family="text">
      <style:text-properties officeooo:rsid="0012efe8"/>
    </style:style>
    <style:style style:name="T4" style:family="text">
      <style:text-properties officeooo:rsid="00232de2"/>
    </style:style>
    <style:style style:name="T5" style:family="text">
      <style:text-properties officeooo:rsid="000e6c0e"/>
    </style:style>
    <style:style style:name="T6" style:family="text">
      <style:text-properties fo:font-weight="bold" officeooo:rsid="0013c742" style:font-weight-asian="bold" style:font-weight-complex="bold"/>
    </style:style>
    <style:style style:name="T7" style:family="text">
      <style:text-properties officeooo:rsid="001b6882"/>
    </style:style>
    <style:style style:name="T8" style:family="text">
      <style:text-properties officeooo:rsid="002765ba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officeooo:rsid="0025e894"/>
    </style:style>
    <style:style style:name="T11" style:family="text">
      <style:text-properties fo:font-style="italic" fo:font-weight="bold" officeooo:rsid="0025e894" style:font-style-asian="italic" style:font-weight-asian="bold" style:font-style-complex="italic" style:font-weight-complex="bold"/>
    </style:style>
    <style:style style:name="T12" style:family="text">
      <style:text-properties officeooo:rsid="00236a1a"/>
    </style:style>
    <style:style style:name="T13" style:family="text">
      <style:text-properties fo:font-style="italic" officeooo:rsid="00236a1a" style:font-style-asian="italic" style:font-style-complex="italic"/>
    </style:style>
    <style:style style:name="T14" style:family="text">
      <style:text-properties fo:font-style="normal" officeooo:rsid="00236a1a" style:font-style-asian="normal" style:font-style-complex="normal"/>
    </style:style>
    <style:style style:name="T15" style:family="text">
      <style:text-properties fo:font-weight="normal" style:font-weight-asian="normal" style:font-weight-complex="normal"/>
    </style:style>
    <style:style style:name="T16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17" style:family="text">
      <style:text-properties fo:font-weight="bold" officeooo:rsid="00236a1a" style:font-weight-asian="bold" style:font-weight-complex="bold"/>
    </style:style>
    <style:style style:name="T18" style:family="text">
      <style:text-properties fo:font-weight="normal" officeooo:rsid="00236a1a" style:font-weight-asian="normal" style:font-weight-complex="normal"/>
    </style:style>
    <style:style style:name="T19" style:family="text">
      <style:text-properties fo:font-style="italic" fo:font-weight="normal" officeooo:rsid="00236a1a" style:font-style-asian="italic" style:font-weight-asian="normal" style:font-style-complex="italic" style:font-weight-complex="normal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ozbor díla: <text:span text:style-name="T1">Karel Čapek</text:span> – <text:span text:style-name="T1">R.U.R.</text:span></text:p>
      <text:h text:style-name="P2" text:outline-level="1">Umělecký text</text:h>
      <text:h text:style-name="P3" text:outline-level="2">Analýza uměleckého textu</text:h>
      <text:list text:style-name="L1">
        <text:list-item>
          <text:p text:style-name="P4">Literární druh – <text:span text:style-name="T2">drama</text:span></text:p>
        </text:list-item>
        <text:list-item>
          <text:p text:style-name="P4">Literární forma – <text:span text:style-name="T2">drama</text:span></text:p>
        </text:list-item>
        <text:list-item>
          <text:p text:style-name="P4">Literární žánr – <text:span text:style-name="T2">tragédie</text:span></text:p>
        </text:list-item>
        <text:list-item>
          <text:p text:style-name="P4">Téma <text:span text:style-name="T3">díla </text:span>– <text:span text:style-name="T4">nečekaný vzestup umělé inteligence (robotů)</text:span></text:p>
        </text:list-item>
        <text:list-item>
          <text:p text:style-name="P4">Motivy <text:span text:style-name="T3">díla</text:span> – odcizení, technologie, zkáza lidstva, otroctví, válka, hrdinství, revoluce</text:p>
        </text:list-item>
        <text:list-item>
          <text:p text:style-name="P4">Časoprostor – <text:span text:style-name="T4">blízká budoucnost, Rossumův ostrov</text:span></text:p>
        </text:list-item>
        <text:list-item>
          <text:p text:style-name="P5"><text:span text:style-name="T5">Zasazení výňatku do kontextu díla – </text:span><text:span text:style-name="T6">děj:</text:span></text:p>
        </text:list-item>
      </text:list>
      <text:p text:style-name="P6">Začátek</text:p>
      <text:p text:style-name="P7">Helena připlouvá na Rossumův ostrov reprezentovat názory Ligy humanity. V Dominově kanceláři nepoznává, kdo je člověk a kdo Robot. Zaměstnanci R.U.R. jí vysvětlují, jak moc jsou Roboti pro lidstvo prospěšní, zároveň se dozvídá, že Roboti nemají city ani emoce.</text:p>
      <text:p text:style-name="P6">1/3 (první třetina)</text:p>
      <text:p text:style-name="P7">Slaví se přesně deset let od příjezdu Heleny na ostrov. Na ostrov už týden nedorazila žádná loď, v posledních novinách se oznamuje, že se lidem přestaly rodit děti. Roboti začali být pravidelně nasazováni do válečných konfliktů. Konečně připlouvá loď, jediným nákladem jsou ale letáky vyzývající Roboty k vyvraždění lidí. Helena omylem spálí spisy uchovávající tajemství výroby Robotů.</text:p>
      <text:p text:style-name="P6">Polovina</text:p>
      <text:p text:style-name="P7">Helena dostává k výročí bojovou loď Ultimus. Připlouvá na ostrov a oznamuje, že revolta Robotů skončila – obyvatelé ostrova si myslí, že ve prospěch lidstva. Jakmile se zaměstnanci dozví pravdu, je už pozdě – Ultimus je obsazen Roboty a celá továrna obklíčena. Po marné snaze zachránit se jsou všichni lidé s výjimkou Alquista (který jediný pracuje rukama) povražděni.</text:p>
      <text:p text:style-name="P6">3/3 (třetí třetina)</text:p>
      <text:p text:style-name="P7">Roboti se začínají postupem času opotřebovávat a umírat. Snaží se znovu nalézt návod ke své vlastní výrobě, ten ale Helena spálila. Metod<text:span text:style-name="T4">u</text:span> výroby se objevit ani vymyslet nepodaří. Alquist je donucen provést experiment na Robotovi.</text:p>
      <text:p text:style-name="P6">Konec</text:p>
      <text:p text:style-name="P7">K experimentu je vybrán Robot Primus, místo něj se ale chce obětovat Robotka Helena, Primus by naopak volil raději vlastní smrt než smrt Heleny. Mezi Helenou a Primusem vzniká skutečné citové pouto, Alquist je proto nechává oba naživu. Získává novou naději, že lidstvo nevyhyne.</text:p>
      <text:list text:continue-numbering="true" text:style-name="L1">
        <text:list-item>
          <text:p text:style-name="P4"><text:soft-page-break/><text:span text:style-name="T7">Kompoziční</text:span> výstavba – <text:span text:style-name="T8">chronologická, 3 dějství s rozestupy několika let</text:span></text:p>
        </text:list-item>
        <text:list-item>
          <text:p text:style-name="P4">Vypravěč<text:span text:style-name="T7"> </text:span>– <text:span text:style-name="T8">repliky postav</text:span></text:p>
        </text:list-item>
        <text:list-item>
          <text:p text:style-name="P4">Charakteristika postav</text:p>
          <text:list>
            <text:list-item>
              <text:p text:style-name="P8"><text:span text:style-name="T9">Helena Gloryová</text:span>: dcera prezidenta, původně přijíždí na ostrov jakožto členka Ligy humanity bojovat za práva Robotů. Manželka Harryho Domina. Ztělesnění ženskosti a citlivého chování.</text:p>
            </text:list-item>
            <text:list-item>
              <text:p text:style-name="P8"><text:span text:style-name="T9">Harry Domin</text:span>: centrální ředitel R.U.R., věří, že Roboti osvobodí člověka od práce. K ostatním je arogantní a tvrdohlavý, má svou vlastní pravdu a zastává útočné postoje.</text:p>
            </text:list-item>
            <text:list-item>
              <text:p text:style-name="P8"><text:span text:style-name="T9">Alquist</text:span>: jako jediný na ostrově pracuje rukama, své práce se odmítá vzdát. Zastává konzervativní názory, nedůvěřuje novým myšlenkám a nápadům. Jediný člověk, kterého Roboti ušetří.</text:p>
            </text:list-item>
            <text:list-item>
              <text:p text:style-name="P9"><text:span text:style-name="T9">Helena a Primus</text:span>: dva Roboti, kteří znovuobjeví své city a zamilují se do sebe</text:p>
            </text:list-item>
            <text:list-item>
              <text:p text:style-name="P8"><text:span text:style-name="T9">Dr. Gall</text:span>: přednosta fyziologického a výzkumného oddělení R.U.R.</text:p>
            </text:list-item>
            <text:list-item>
              <text:p text:style-name="P8"><text:span text:style-name="T9">Ing. Fabry</text:span>: generální technický ředitel R.U.R.</text:p>
            </text:list-item>
            <text:list-item>
              <text:p text:style-name="P8"><text:span text:style-name="T9">Radius</text:span>: vůdce Robotů. Jeho vůdcovské schopnosti a schopnosti manipulace jsou neuvěřitelné a jeho odhodlání dosáhnout práv Robotů je nezastavitelné. Primus je také velmi inteligentní a jeho myšlenky jsou pro lidi nepochopitelné.</text:p>
            </text:list-item>
          </text:list>
          <text:p text:style-name="P4"/>
        </text:list-item>
        <text:list-item>
          <text:p text:style-name="P4">Jazykové prostředky – <text:span text:style-name="T10">metafory, symboly</text:span></text:p>
        </text:list-item>
        <text:list-item>
          <text:p text:style-name="P4">Typy promluv – <text:span text:style-name="T10">přímá řeč, scénické poznámky</text:span></text:p>
        </text:list-item>
        <text:list-item>
          <text:p text:style-name="P4">Tropy a figury – <text:span text:style-name="T4">symboly, </text:span><text:span text:style-name="T11">podle ukázky</text:span></text:p>
        </text:list-item>
      </text:list>
      <text:h text:style-name="P10" text:outline-level="2">Literárně-historický kontext</text:h>
      <text:list text:style-name="L2">
        <text:list-item>
          <text:p text:style-name="P11">Zařazení autora do literární(ho)</text:p>
          <text:list>
            <text:list-item>
              <text:p text:style-name="P11">období – <text:span text:style-name="T12">1. polovina 20. století</text:span></text:p>
            </text:list-item>
            <text:list-item>
              <text:p text:style-name="P11">skupiny – <text:span text:style-name="T12">samostatný</text:span></text:p>
            </text:list-item>
            <text:list-item>
              <text:p text:style-name="P11">směru – <text:span text:style-name="T2">pragmatismus</text:span></text:p>
            </text:list-item>
          </text:list>
        </text:list-item>
        <text:list-item>
          <text:p text:style-name="P11">Další díla od autora – <text:span text:style-name="T13">Válka s mloky</text:span><text:span text:style-name="T14">, </text:span><text:span text:style-name="T13">R.U.R.</text:span><text:span text:style-name="T14">, </text:span><text:span text:style-name="T13">Matka</text:span></text:p>
        </text:list-item>
        <text:list-item>
          <text:p text:style-name="P11">Další podobní představitelé</text:p>
          <text:list>
            <text:list-item>
              <text:p text:style-name="P12">Franz Kafka<text:span text:style-name="T15"> – </text:span><text:span text:style-name="T16">Proces</text:span></text:p>
            </text:list-item>
            <text:list-item>
              <text:p text:style-name="P12">George Orwell<text:span text:style-name="T15"> – </text:span><text:span text:style-name="T16">1984</text:span></text:p>
            </text:list-item>
            <text:list-item>
              <text:p text:style-name="P12"><text:span text:style-name="T17">Jaroslav Hašek</text:span><text:span text:style-name="T18"> – </text:span><text:span text:style-name="T19">Osudy d. v. Švejka za 1. sv. v.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FreeSans" style:font-family-asian="FreeSans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2-20T20:33:12.770592338</meta:creation-date>
    <dc:date>2026-04-25T10:11:48.042656247</dc:date>
    <meta:editing-duration>PT29M5S</meta:editing-duration>
    <meta:editing-cycles>18</meta:editing-cycles>
    <meta:generator>LibreOffice/25.8.6.2$Linux_X86_64 LibreOffice_project/580$Build-2</meta:generator>
    <meta:document-statistic meta:table-count="0" meta:image-count="0" meta:object-count="0" meta:page-count="2" meta:paragraph-count="44" meta:word-count="524" meta:character-count="3459" meta:non-whitespace-character-count="2986"/>
  </office:meta>
</office:document-meta>
</file>