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officeooo:rsid="000d45cb" officeooo:paragraph-rsid="000d45cb"/>
    </style:style>
    <style:style style:name="P2" style:family="paragraph" style:parent-style-name="Heading_20_1">
      <style:text-properties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officeooo:rsid="000e6c0e" officeooo:paragraph-rsid="000e6c0e"/>
    </style:style>
    <style:style style:name="P4" style:family="paragraph" style:parent-style-name="Text_20_body" style:list-style-name="L1">
      <style:text-properties officeooo:rsid="000e6c0e" officeooo:paragraph-rsid="000e6c0e"/>
    </style:style>
    <style:style style:name="P5" style:family="paragraph" style:parent-style-name="Text_20_body">
      <style:text-properties fo:font-weight="normal" officeooo:rsid="0013c742" officeooo:paragraph-rsid="000e6c0e" style:font-weight-asian="normal" style:font-weight-complex="normal"/>
    </style:style>
    <style:style style:name="P6" style:family="paragraph" style:parent-style-name="Text_20_body" style:list-style-name="L1">
      <style:text-properties officeooo:rsid="000e6c0e"/>
    </style:style>
    <style:style style:name="P7" style:family="paragraph" style:parent-style-name="Text_20_body" style:list-style-name="L2">
      <style:text-properties officeooo:rsid="000e6c0e" officeooo:paragraph-rsid="000e6c0e"/>
    </style:style>
    <style:style style:name="T1" style:family="text">
      <style:text-properties officeooo:rsid="001a41fe"/>
    </style:style>
    <style:style style:name="T2" style:family="text">
      <style:text-properties officeooo:rsid="0013c742"/>
    </style:style>
    <style:style style:name="T3" style:family="text">
      <style:text-properties officeooo:rsid="0012efe8"/>
    </style:style>
    <style:style style:name="T4" style:family="text">
      <style:text-properties fo:font-weight="bold" officeooo:rsid="0013c742" style:font-weight-asian="bold" style:font-weight-complex="bold"/>
    </style:style>
    <style:style style:name="T5" style:family="text">
      <style:text-properties officeooo:rsid="00143a73"/>
    </style:style>
    <style:style style:name="T6" style:family="text">
      <style:text-properties officeooo:rsid="00163176"/>
    </style:style>
    <style:style style:name="T7" style:family="text">
      <style:text-properties officeooo:rsid="0017e5b3"/>
    </style:style>
    <style:style style:name="T8" style:family="text">
      <style:text-properties officeooo:rsid="0019b844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style="italic" officeooo:rsid="0019b844" style:font-style-asian="italic" style:font-style-complex="italic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Euripidés</text:span> – <text:span text:style-name="T1">Médeia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2">drama</text:span></text:p>
        </text:list-item>
        <text:list-item>
          <text:p text:style-name="P4">Literární forma – <text:span text:style-name="T2">veršované drama</text:span></text:p>
        </text:list-item>
        <text:list-item>
          <text:p text:style-name="P4">Literární žánr – <text:span text:style-name="T2">tragédie</text:span></text:p>
        </text:list-item>
        <text:list-item>
          <text:p text:style-name="P4">Téma <text:span text:style-name="T3">díla </text:span>– <text:span text:style-name="T2">pomsta zrazené ženy</text:span></text:p>
        </text:list-item>
        <text:list-item>
          <text:p text:style-name="P4">Motivy <text:span text:style-name="T3">díla</text:span> – <text:span text:style-name="T2">láska, </text:span>nenávist, zrada, pomsta, mateřství, vražda, vyhnanství, osud, bohové</text:p>
        </text:list-item>
        <text:list-item>
          <text:p text:style-name="P4">Časoprostor – <text:span text:style-name="T2">s</text:span>tarověké Řecko, město Korint; děj probíhá během jednoho dne</text:p>
        </text:list-item>
        <text:list-item>
          <text:p text:style-name="P4">Zasazení výňatku do kontextu díla – <text:span text:style-name="T4">děj:</text:span></text:p>
        </text:list-item>
      </text:list>
      <text:p text:style-name="P5">Médeia pomohla Iásonovi získat zlaté rouno a opustila kvůli němu svou vlast. Iáson ji však v Korintu zradí a chce se oženit s dcerou krále Kreonta, aby získal moc a postavení. Médeia je vyhnána z města, ale získá jeden den navíc. Rozhodne se pomstít – pošle Iásonově nové nevěstě otrávený dar, který zabije ji i jejího otce. Aby Iásona potrestala co nejvíce, zavraždí nakonec i své vlastní děti. Poté odletí na voze boha Hélia a zanechá Iásona v naprostém zoufalství.</text:p>
      <text:list text:continue-numbering="true" text:style-name="L1">
        <text:list-header>
          <text:p text:style-name="P4"/>
        </text:list-header>
        <text:list-item>
          <text:p text:style-name="P4"><text:span text:style-name="T2">V</text:span>eršová výstavba – <text:span text:style-name="T2">s</text:span>třídání dialogů a sborových zpěvů (stasima), klasická stavba antické tragédie (prolog – epizody – exodos)</text:p>
        </text:list-item>
        <text:list-item>
          <text:p text:style-name="P4">Vypravěč – <text:span text:style-name="T5">v</text:span>ypravěč chybí; děj je předáván prostřednictvím dialogů postav a komentářů sboru</text:p>
        </text:list-item>
        <text:list-item>
          <text:p text:style-name="P4">Charakteristika postav</text:p>
          <text:list>
            <text:list-item>
              <text:p text:style-name="P4"><text:span text:style-name="Strong_20_Emphasis">Médeia</text:span><text:line-break/><text:span text:style-name="T6">s</text:span>ilná, inteligentní, vášnivá žena; zrazená manželka, která se neštítí krajního řešení; <text:span text:style-name="T6">s</text:span>ymbol konfliktu emocí a rozumu, ale i kritiky mužské dominance</text:p>
            </text:list-item>
            <text:list-item>
              <text:p text:style-name="P6"><text:span text:style-name="Strong_20_Emphasis">Iáson</text:span><text:line-break/><text:span text:style-name="T6">c</text:span>tižádostivý, chladně racionální, sobecký; obhajuje svou zradu pragmatickými důvody</text:p>
            </text:list-item>
            <text:list-item>
              <text:p text:style-name="P6"><text:span text:style-name="Strong_20_Emphasis">Kreón</text:span><text:line-break/><text:span text:style-name="T6">k</text:span>rál Korintu, autoritativní vládce; bojí se Médeiny moci</text:p>
            </text:list-item>
            <text:list-item>
              <text:p text:style-name="P6"><text:span text:style-name="Strong_20_Emphasis">Sbor korintských žen</text:span><text:line-break/><text:span text:style-name="T6">v</text:span>yjadřuje soucit s Médeiou, ale zároveň morální odsudek jejích činů</text:p>
            </text:list-item>
          </text:list>
          <text:p text:style-name="P4"/>
        </text:list-item>
        <text:list-item>
          <text:p text:style-name="P4">Jazykové prostředky – <text:span text:style-name="T7">p</text:span>atetický jazyk, rétorické otázky, emotivní výkřiky, kontrasty (láska × nenávist)</text:p>
        </text:list-item>
        <text:list-item>
          <text:p text:style-name="P4"><text:soft-page-break/>Typy promluv – <text:span text:style-name="T7">d</text:span>ialogy, monology, sborové zpěvy</text:p>
        </text:list-item>
        <text:list-item>
          <text:p text:style-name="P4">Tropy a figury – <text:span text:style-name="T7">m</text:span>etafory, antiteze, hyperboly, apostrofy</text:p>
        </text:list-item>
      </text:list>
      <text:h text:style-name="P3" text:outline-level="2">Literárně-historický kontext</text:h>
      <text:list text:style-name="L2">
        <text:list-item>
          <text:p text:style-name="P7">Zařazení autora do literární(ho)</text:p>
          <text:list>
            <text:list-item>
              <text:p text:style-name="P7">období – <text:span text:style-name="T8">antika</text:span></text:p>
            </text:list-item>
            <text:list-item>
              <text:p text:style-name="P7">skupiny – <text:span text:style-name="T8">attická dramatika</text:span></text:p>
            </text:list-item>
            <text:list-item>
              <text:p text:style-name="P7">směru – <text:span text:style-name="T8">antická řecká tragédie</text:span></text:p>
            </text:list-item>
          </text:list>
        </text:list-item>
        <text:list-item>
          <text:p text:style-name="P7">Další díla od autora – Hippolytos, Bakchantky, Elektra</text:p>
        </text:list-item>
        <text:list-item>
          <text:p text:style-name="P7">Další podobní představitelé – <text:span text:style-name="T9">Aischylos</text:span> – <text:span text:style-name="T10">Komedie</text:span>, <text:span text:style-name="T9">Sofoklés </text:span>– <text:span text:style-name="T10">Antigona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1-01T11:38:46.682419898</dc:date>
    <meta:editing-duration>PT15M15S</meta:editing-duration>
    <meta:editing-cycles>9</meta:editing-cycles>
    <meta:generator>LibreOffice/25.8.4.2$Linux_X86_64 LibreOffice_project/580$Build-2</meta:generator>
    <meta:document-statistic meta:table-count="0" meta:image-count="0" meta:object-count="0" meta:page-count="2" meta:paragraph-count="30" meta:word-count="292" meta:character-count="1971" meta:non-whitespace-character-count="1709"/>
  </office:meta>
</office:document-meta>
</file>