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text-properties officeooo:rsid="000e6c0e" officeooo:paragraph-rsid="000e6c0e"/>
    </style:style>
    <style:style style:name="P6" style:family="paragraph" style:parent-style-name="Text_20_body">
      <style:paragraph-properties fo:margin-top="0in" fo:margin-bottom="0in" style:contextual-spacing="false"/>
      <style:text-properties officeooo:rsid="000e6c0e"/>
    </style:style>
    <style:style style:name="P7" style:family="paragraph" style:parent-style-name="Text_20_body">
      <style:text-properties officeooo:rsid="000e6c0e"/>
    </style:style>
    <style:style style:name="P8" style:family="paragraph">
      <style:paragraph-properties fo:text-align="center"/>
    </style:style>
    <style:style style:name="P9" style:family="paragraph" style:parent-style-name="Text_20_body">
      <style:paragraph-properties fo:text-align="justify" style:justify-single-word="false"/>
      <style:text-properties officeooo:rsid="000e6c0e"/>
    </style:style>
    <style:style style:name="P10" style:family="paragraph" style:parent-style-name="Text_20_body" style:list-style-name="L1"/>
    <style:style style:name="P11" style:family="paragraph" style:parent-style-name="Text_20_body" style:list-style-name="L2"/>
    <style:style style:name="P12" style:family="paragraph" style:parent-style-name="Text_20_body" style:list-style-name="L1">
      <style:text-properties officeooo:rsid="000e6c0e" officeooo:paragraph-rsid="0027e356"/>
    </style:style>
    <style:style style:name="P13" style:family="paragraph" style:parent-style-name="Text_20_body" style:list-style-name="L3">
      <style:text-properties officeooo:rsid="000e6c0e" officeooo:paragraph-rsid="000e6c0e"/>
    </style:style>
    <style:style style:name="P14" style:family="paragraph" style:parent-style-name="Text_20_body" style:list-style-name="L3">
      <style:text-properties officeooo:rsid="0026e113" officeooo:paragraph-rsid="0026e113"/>
    </style:style>
    <style:style style:name="T1" style:family="text">
      <style:text-properties officeooo:rsid="0020753c"/>
    </style:style>
    <style:style style:name="T2" style:family="text">
      <style:text-properties officeooo:rsid="0022340d"/>
    </style:style>
    <style:style style:name="T3" style:family="text">
      <style:text-properties officeooo:rsid="0012efe8"/>
    </style:style>
    <style:style style:name="T4" style:family="text">
      <style:text-properties officeooo:rsid="0023b918"/>
    </style:style>
    <style:style style:name="T5" style:family="text">
      <style:text-properties fo:font-weight="bold" officeooo:rsid="0013c742" style:font-weight-asian="bold" style:font-weight-complex="bold"/>
    </style:style>
    <style:style style:name="T6" style:family="text">
      <style:text-properties officeooo:rsid="001b6882"/>
    </style:style>
    <style:style style:name="T7" style:family="text">
      <style:text-properties officeooo:rsid="0026e113"/>
    </style:style>
    <style:style style:name="T8" style:family="text">
      <style:text-properties officeooo:rsid="0028f64e"/>
    </style:style>
    <style:style style:name="T9" style:family="text">
      <style:text-properties officeooo:rsid="002bee16"/>
    </style:style>
    <style:style style:name="T10" style:family="text">
      <style:text-properties officeooo:rsid="0027e356"/>
    </style:style>
    <style:style style:name="T11" style:family="text">
      <style:text-properties fo:font-style="italic" fo:font-weight="bold" officeooo:rsid="0023b918" style:font-style-asian="italic" style:font-weight-asian="bold" style:font-style-complex="italic" style:font-weight-complex="bold"/>
    </style:style>
    <style:style style:name="T12" style:family="text">
      <style:text-properties officeooo:rsid="0027e907"/>
    </style:style>
    <style:style style:name="T13" style:family="text">
      <style:text-properties fo:font-style="italic" officeooo:rsid="0027e907" style:font-style-asian="italic" style:font-style-complex="italic"/>
    </style:style>
    <style:style style:name="T14" style:family="text">
      <style:text-properties fo:font-style="normal" officeooo:rsid="0027e907" style:font-style-asian="normal" style:font-style-complex="normal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style="italic" style:font-style-asian="italic" style:font-style-complex="italic"/>
    </style:style>
    <style:style style:name="T17" style:family="text">
      <style:text-properties fo:font-style="italic" fo:font-weight="normal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Zdeněk Jirotka</text:span> – <text:span text:style-name="T1">Saturnin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2">humoristický román</text:span></text:p>
        </text:list-item>
        <text:list-item>
          <text:p text:style-name="P4">Téma <text:span text:style-name="T3">díla </text:span>– <text:span text:style-name="T4">řešení absurdních situací vyvolaných sluhou Saturninem</text:span></text:p>
        </text:list-item>
        <text:list-item>
          <text:p text:style-name="P4">Motivy <text:span text:style-name="T3">díla</text:span> – <text:span text:style-name="T4">přátelství, láska, boj o dědictví, putování, překvapení</text:span></text:p>
        </text:list-item>
        <text:list-item>
          <text:p text:style-name="P4">Časoprostor – <text:span text:style-name="T4">2. světová válka, Praha a malé venkovské městečko</text:span></text:p>
        </text:list-item>
        <text:list-item>
          <text:p text:style-name="P4">Zasazení výňatku do kontextu díla – <text:span text:style-name="T5">děj:</text:span></text:p>
        </text:list-item>
      </text:list>
      <text:p text:style-name="P5"><text:span text:style-name="Strong_20_Emphasis">expozice</text:span>: vypravěč žije klidným životem, najme si sluhu Saturnina </text:p>
      <text:p text:style-name="P6"><text:span text:style-name="Strong_20_Emphasis">kolize</text:span>: Saturnin je oba přestěhuje na hausbót, přistěhuje se i teta Kateřina se synem Miloušem </text:p>
      <text:p text:style-name="P6"><text:span text:style-name="Strong_20_Emphasis">krize</text:span>: Saturnin a vypravěč odjedou k dědečkovi na venkov, vypravěč se snaží sblížit se slečnou Barborou </text:p>
      <text:p text:style-name="P6"><text:span text:style-name="Strong_20_Emphasis">peripetie</text:span>: povodeň strhne most k dědečkovu domu, teta Kateřina jim znepříjemňuje život </text:p>
      <text:p text:style-name="P7"><text:span text:style-name="Strong_20_Emphasis">katastrofa</text:span>: všichni se nakonec vrací do svých domovů, Saturnin zůstane ve službách dědečka a vypravěč pozve Barboru na schůzku</text:p>
      <text:p text:style-name="P7"><draw:line text:anchor-type="paragraph" draw:z-index="0" draw:name="Čára 1" draw:style-name="gr1" draw:text-style-name="P8" svg:x1="0.0028in" svg:y1="0.1in" svg:x2="6.6902in" svg:y2="0.0307in"><text:p/></draw:line></text:p>
      <text:p text:style-name="P9">Zásadní změnou ve životě vtipného pražského úředníka je najmutí sluhy jménem Saturnin. Tento sluha se zdá být pilný, zdvořilý a vzdělaný, ale postupně začne šířit mezi známými pána nepravdivé příběhy o jeho cestách na safari. Jednoho dne <text:span text:style-name="Strong_20_Emphasis">přijde domů a Saturnin mu oznámí, že je přestěhoval na hausbót</text:span>. Náhle se na hausbót přistěhuje teta Kateřina se synem Miloušem, a vytlačí vypravěče z jeho kabiny. Saturnin však rychle jedná a varuje tetu s jejím synem před nočními hlodavci. Teta se nakonec odstěhuje.</text:p>
      <text:p text:style-name="P9">Hlavní část děje se odehrává na venkovském sídle vypravěčova dědečka. Kromě doktora Vlacha, rodinného přítele, je pozvána také krásná slečna Barbora, se kterou vypravěč v minulosti hrál tenis, ale neudělal na ni zvlášť dobrý dojem. <text:span text:style-name="Strong_20_Emphasis">Přítomnost tety Kateřiny a jejího syna navíc všem kazí idylické dny</text:span>. Řeka, která odděluje dědečkův dům od městečka, se rozvodnila a můstek, po kterém se přechází, byl stržen. Obyvatelé domu si tak během večerů vyprávějí příběhy a dny tráví vařením na ohni, procházkami a odpočinkem. </text:p>
      <text:p text:style-name="P9">Jelikož v domě docházejí zásoby jídla, skupina se rozhodne obejít pramen řeky, jít pěšky do města a přenocovat u srubu doktora Vlacha. Během noci se vypravěč a Barbora políbí, což Milouše velmi trápí. <text:span text:style-name="Strong_20_Emphasis">Když přijdou k místu strženého mostu, zjistí, že je postaven nový</text:span>. Teta Kateřina se snaží <text:soft-page-break/>ošetřovat dědečka, ačkoliv má jen bolavá záda, a nepouští k němu doktora Vlacha. Dědeček začne předstírat šílenství, aby se jí zbavil. Příběh končí tím, že se všichni vracejí do svých běžných životů. Vypravěč pozve slečnu Barboru na schůzku a od Saturnina se dozví, že zůstává ve službách dědečka a hausbót je jeho.</text:p>
      <text:p text:style-name="P7"/>
      <text:list xml:id="list194242701722829" text:continue-numbering="true" text:style-name="L1">
        <text:list-item>
          <text:p text:style-name="P4"><text:span text:style-name="T6">Kompoziční </text:span>výstavba – <text:span text:style-name="T7">chronologická, členěno do kapitol</text:span></text:p>
        </text:list-item>
        <text:list-item>
          <text:p text:style-name="P4">Vypravěč – <text:span text:style-name="T7">ich-forma, Saturninův pán</text:span></text:p>
        </text:list-item>
        <text:list-item>
          <text:p text:style-name="P4">Charakteristika postav</text:p>
          <text:list>
            <text:list-item>
              <text:p text:style-name="P10"><text:span text:style-name="Strong_20_Emphasis">vypravěč </text:span><text:span text:style-name="Strong_20_Emphasis"><text:span text:style-name="T8">(Saturninův pán)</text:span></text:span>: mladý muž, který vede poklidný život, než se seznámí se Saturninem. Je asi třicetiletý, velmi nesmělý a nechává se vmanipulovat do absurdních situací</text:p>
            </text:list-item>
          </text:list>
        </text:list-item>
      </text:list>
      <text:list text:style-name="L2">
        <text:list-item>
          <text:list>
            <text:list-item>
              <text:p text:style-name="P11"><text:span text:style-name="Strong_20_Emphasis">Saturnin</text:span>: osobitý a nápaditý sluha, velmi chytrý a pohotový, vždy vyřeší všechny problémy. Je tajemný, má bohaté zkušenosti a ve skutečnosti řídí většinu děje románu</text:p>
            </text:list-item>
            <text:list-item>
              <text:p text:style-name="P11"><text:span text:style-name="Strong_20_Emphasis">teta Kateřina</text:span>: záporná postava příběhu, má zájem jen o peníze, znepříjemňuje ostatním život, je podlézavá a panovačná</text:p>
            </text:list-item>
            <text:list-item>
              <text:p text:style-name="P11"><text:span text:style-name="Strong_20_Emphasis">dědeček</text:span>: hodný bohatý pán, baví se tím, jak příbuzní bojují o jeho dědictví</text:p>
            </text:list-item>
            <text:list-item>
              <text:p text:style-name="P11"><text:span text:style-name="Strong_20_Emphasis">Milouš</text:span>: syn Kateřiny, snaží se vypadat jako světák, ale nedaří se mu to</text:p>
            </text:list-item>
          </text:list>
        </text:list-item>
      </text:list>
      <text:list text:continue-list="list194242701722829" text:style-name="L1">
        <text:list-header>
          <text:p text:style-name="P4"/>
        </text:list-header>
        <text:list-item>
          <text:p text:style-name="P4">Jazykové prostředky – <text:span text:style-name="T9">jazyk precizní, vtipný, spisovný</text:span></text:p>
        </text:list-item>
        <text:list-item>
          <text:p text:style-name="P4">Typy promluv – <text:span text:style-name="T9">bez přímé řeči, citace dopisů, vyprávění příběhů, potřehy vypravěče</text:span></text:p>
        </text:list-item>
        <text:list-item>
          <text:p text:style-name="P12">Tropy a figury – <text:span text:style-name="T4">archaismy, metafory, </text:span><text:span text:style-name="T10">eufemismy, </text:span><text:span text:style-name="T4">přísloví, </text:span><text:span text:style-name="T11">podle ukázky</text:span></text:p>
        </text:list-item>
      </text:list>
      <text:h text:style-name="P3" text:outline-level="2">Literárně-historický kontext</text:h>
      <text:list text:style-name="L3">
        <text:list-item>
          <text:p text:style-name="P13">Zařazení autora do literární(ho)</text:p>
          <text:list>
            <text:list-item>
              <text:p text:style-name="P13">období – <text:span text:style-name="T7">1. polovina 20. století</text:span></text:p>
            </text:list-item>
            <text:list-item>
              <text:p text:style-name="P13">skupiny – <text:span text:style-name="T12">humoristé</text:span></text:p>
            </text:list-item>
            <text:list-item>
              <text:p text:style-name="P13">směru – <text:span text:style-name="T12">humoristická literatura</text:span></text:p>
            </text:list-item>
          </text:list>
        </text:list-item>
        <text:list-item>
          <text:p text:style-name="P13">Další díla od autora – <text:span text:style-name="T13">Profesor biologie na žebříku</text:span><text:span text:style-name="T14">, </text:span><text:span text:style-name="T13">Sedmilháři</text:span></text:p>
        </text:list-item>
        <text:list-item>
          <text:p text:style-name="P13">Další podobní představitelé</text:p>
          <text:list>
            <text:list-item>
              <text:p text:style-name="P14"><text:span text:style-name="T15">Zdeněk Svěrák</text:span> – <text:span text:style-name="T16">Dobytí Severního pólu Čechem Karlem Němcem</text:span></text:p>
            </text:list-item>
            <text:list-item>
              <text:p text:style-name="P14"><text:span text:style-name="T15">Karel Poláček</text:span> – <text:span text:style-name="T16">Bylo nás pět</text:span></text:p>
            </text:list-item>
            <text:list-item>
              <text:p text:style-name="P14"><text:span text:style-name="T15">Jaroslav Hašek</text:span> – <text:span text:style-name="T17">Osudy dobrého vojáka Švejka za světové války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.0835in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2T19:42:08.178998859</dc:date>
    <meta:editing-duration>PT8H57M34S</meta:editing-duration>
    <meta:editing-cycles>19</meta:editing-cycles>
    <meta:generator>LibreOffice/26.2.2.2$Linux_X86_64 LibreOffice_project/620$Build-2</meta:generator>
    <meta:document-statistic meta:table-count="0" meta:image-count="0" meta:object-count="0" meta:page-count="2" meta:paragraph-count="40" meta:word-count="594" meta:character-count="3828" meta:non-whitespace-character-count="3276"/>
  </office:meta>
</office:document-meta>
</file>