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 style:list-style-name="L2">
      <style:text-properties officeooo:rsid="000e6c0e" officeooo:paragraph-rsid="000e6c0e"/>
    </style:style>
    <style:style style:name="P6" style:family="paragraph" style:parent-style-name="Text_20_body">
      <style:text-properties officeooo:rsid="000e6c0e" officeooo:paragraph-rsid="000e6c0e"/>
    </style:style>
    <style:style style:name="P7" style:family="paragraph" style:parent-style-name="Heading_20_2">
      <style:text-properties officeooo:rsid="00101f39" officeooo:paragraph-rsid="00101f39"/>
    </style:style>
    <style:style style:name="P8" style:family="paragraph" style:parent-style-name="Text_20_body" style:list-style-name="L3">
      <style:text-properties officeooo:rsid="00101f39" officeooo:paragraph-rsid="00101f39"/>
    </style:style>
    <style:style style:name="T1" style:family="text">
      <style:text-properties officeooo:rsid="000e6c0e"/>
    </style:style>
    <style:style style:name="T2" style:family="text">
      <style:text-properties officeooo:rsid="0012efe8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Autor</text:span> – <text:span text:style-name="T1">Název díl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/text:p>
        </text:list-item>
        <text:list-item>
          <text:p text:style-name="P4">Literární forma – </text:p>
        </text:list-item>
        <text:list-item>
          <text:p text:style-name="P4">Literární žánr – </text:p>
        </text:list-item>
        <text:list-item>
          <text:p text:style-name="P4">Téma <text:span text:style-name="T2">díla </text:span>– </text:p>
        </text:list-item>
        <text:list-item>
          <text:p text:style-name="P4">Motivy <text:span text:style-name="T2">díla</text:span> – </text:p>
        </text:list-item>
        <text:list-item>
          <text:p text:style-name="P4">Časoprostor – </text:p>
        </text:list-item>
        <text:list-item>
          <text:p text:style-name="P4">Zasazení výňatku do kontextu díla – ???</text:p>
          <text:p text:style-name="P4"/>
        </text:list-item>
        <text:list-item>
          <text:p text:style-name="P4">Kompoziční / veršová výstavba – </text:p>
        </text:list-item>
        <text:list-item>
          <text:p text:style-name="P4">Vypravěč / lyrický subjekt – </text:p>
        </text:list-item>
        <text:list-item>
          <text:p text:style-name="P4">Charakteristika postav</text:p>
          <text:list>
            <text:list-item>
              <text:p text:style-name="P4">Postava 1</text:p>
            </text:list-item>
            <text:list-item>
              <text:p text:style-name="P4">Postava 2</text:p>
            </text:list-item>
            <text:list-item>
              <text:p text:style-name="P4">…</text:p>
            </text:list-item>
          </text:list>
          <text:p text:style-name="P4"/>
        </text:list-item>
        <text:list-item>
          <text:p text:style-name="P4">Jazykové prostředky – </text:p>
        </text:list-item>
        <text:list-item>
          <text:p text:style-name="P4">Typy promluv – </text:p>
        </text:list-item>
        <text:list-item>
          <text:p text:style-name="P4">Tropy a figury – </text:p>
        </text:list-item>
      </text:list>
      <text:h text:style-name="P3" text:outline-level="2">Literárně-historický kontext</text:h>
      <text:list text:style-name="L2">
        <text:list-item>
          <text:p text:style-name="P5">Zařazení autora do literární(ho)</text:p>
          <text:list>
            <text:list-item>
              <text:p text:style-name="P5">období – </text:p>
            </text:list-item>
            <text:list-item>
              <text:p text:style-name="P5">skupiny – </text:p>
            </text:list-item>
            <text:list-item>
              <text:p text:style-name="P5">směru – </text:p>
            </text:list-item>
          </text:list>
        </text:list-item>
        <text:list-item>
          <text:p text:style-name="P5">Další díla od autora – </text:p>
        </text:list-item>
        <text:list-item>
          <text:p text:style-name="P5">Další podobní představitelé – </text:p>
        </text:list-item>
      </text:list>
      <text:p text:style-name="P6"/>
      <text:h text:style-name="P2" text:outline-level="1"><text:soft-page-break/>Neumělecký text</text:h>
      <text:h text:style-name="P7" text:outline-level="2">Analýza neuměleckého textu</text:h>
      <text:list text:style-name="L3">
        <text:list-item>
          <text:p text:style-name="P8">Hlavní myšlenka textu – </text:p>
        </text:list-item>
        <text:list-item>
          <text:p text:style-name="P8">Souvislost s uměleckým textem – </text:p>
        </text:list-item>
        <text:list-item>
          <text:p text:style-name="P8">Funkcní styl – </text:p>
        </text:list-item>
        <text:list-item>
          <text:p text:style-name="P8">Slohový postup – </text:p>
        </text:list-item>
        <text:list-item>
          <text:p text:style-name="P8">Slohový útvar – </text:p>
        </text:list-item>
        <text:list-item>
          <text:p text:style-name="P8">Kompoziční výstavba – </text:p>
        </text:list-item>
        <text:list-item>
          <text:p text:style-name="P8">Jazykové prostředky – 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5-12-21T11:28:29.507144517</dc:date>
    <meta:editing-duration>PT5M10S</meta:editing-duration>
    <meta:editing-cycles>3</meta:editing-cycles>
    <meta:generator>LibreOffice/25.8.3.2$Linux_X86_64 LibreOffice_project/580$Build-2</meta:generator>
    <meta:document-statistic meta:table-count="0" meta:image-count="0" meta:object-count="0" meta:page-count="2" meta:paragraph-count="37" meta:word-count="118" meta:character-count="715" meta:non-whitespace-character-count="615"/>
  </office:meta>
</office:document-meta>
</file>